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9e9a42ff9514f08bd67e71ae343ac2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ch_doc"/><text:bookmark-start text:name="__RefHeading___installation_1"/><text:bookmark-start text:name="installation"/>Installation<text:bookmark-end text:name="__RefHeading___installation_1"/><text:bookmark-end text:name="installation"/></text:h>
      <text:p text:style-name="Text_20_body">Bienvenue sur la rubrique dédiée à l'aspect technique de la domotique Calaos. Vous y trouverez tout ce dont un auto-installateur ou un électricien partenaire de Calaos doit savoir pour réaliser une installation Calaos dans son intégralité. Vous retrouverez ci-contre un schéma global d'installation reprenant tous les composants d'une installation domotique Calaos ainsi qu'une liste des éléments les plus importants. A travers les différents liens vous aurez accès aux caractéristiques de chaque produit, aux explications de câblages ainsi qu'à chaque étape de la programmation. Il ne vous reste plus qu'à lire attentivement chaque point pour ne sauter aucune étape de l'installation. Bon courage!</text:p>
      <text:h text:style-name="Heading_20_2" text:outline-level="2"><text:bookmark-start text:name="__RefHeading___schema_2"/><text:bookmark-start text:name="schema"/>Schéma<text:bookmark-end text:name="__RefHeading___schema_2"/><text:bookmark-end text:name="schema"/></text:h>
      <text:p text:style-name="Text_20_body"><draw:frame draw:style-name="mediacenter" draw:name="Schéma général de l'installation Legend" text:anchor-type="paragraph" draw:z-index="0" svg:width="17.197916666667cm" style:rel-width="100%"><draw:text-box><text:p text:style-name="legendcenter"><draw:frame draw:style-name="mediacenter" draw:name="Schéma général de l'installation" text:anchor-type="paragraph" draw:z-index="0" svg:width="17.197916666667cm" style:rel-width="100%" svg:height="16.185150462963cm" style:rel-height="scale"><draw:image xlink:href="Pictures/e9e9a42ff9514f08bd67e71ae343ac27.png" xlink:type="simple" xlink:show="embed" xlink:actuate="onLoad"/></draw:frame>Schéma général de l'installation</text:p></draw:text-box></draw:frame></text:p>
      <text:h text:style-name="Heading_20_2" text:outline-level="2"><text:bookmark-start text:name="__RefHeading___prerequis_3"/><text:bookmark-start text:name="prerequis"/>Prérequis<text:bookmark-end text:name="__RefHeading___prerequis_3"/><text:bookmark-end text:name="prerequis"/></text:h>
      <text:p text:style-name="Text_20_body">Une installation domotique Calaos comprend évidemment quelques <text:a xlink:type="simple" xlink:href="https://calaos.fr/wiki/prerequis" text:style-name="Internet_20_link" text:visited-style-name="Visited_20_Internet_20_Link">prérequis</text:a> qui vous permettront de réaliser l'installation dans les meilleures conditions possibles. A savoir que la topologie générale du câblage des éléments électriques est différentes et que tous les matériaux ne sont pas compatibles avec la domotique Calaos. Cette page vous permettra donc d'entamer les manoeuvres sur de bonnes bases =&gt; <text:a xlink:type="simple" xlink:href="https://calaos.fr/wiki/prerequis" text:style-name="Internet_20_link" text:visited-style-name="Visited_20_Internet_20_Link">prérequis</text:a></text:p>
      <text:h text:style-name="Heading_20_2" text:outline-level="2"><text:bookmark-start text:name="__RefHeading___tableau_electrique_4"/><text:bookmark-start text:name="tableau_electrique"/>Tableau électrique<text:bookmark-end text:name="__RefHeading___tableau_electrique_4"/><text:bookmark-end text:name="tableau_electrique"/></text:h>
      <text:p text:style-name="Text_20_body">blabla</text:p>
      <text:h text:style-name="Heading_20_2" text:outline-level="2"><text:bookmark-start text:name="__RefHeading___automate_5"/><text:bookmark-start text:name="automate"/>Automate<text:bookmark-end text:name="__RefHeading___automate_5"/><text:bookmark-end text:name="automate"/></text:h>
      <text:p text:style-name="Text_20_body"><text:a xlink:type="simple" xlink:href="https://calaos.fr/wiki/automate_wago" text:style-name="Internet_20_link" text:visited-style-name="Visited_20_Internet_20_Link">Automate Wago</text:a></text:p>
      <text:h text:style-name="Heading_20_2" text:outline-level="2"><text:bookmark-start text:name="__RefHeading___centrale_calaos_6"/><text:bookmark-start text:name="centrale_calaos"/>Centrale Calaos<text:bookmark-end text:name="__RefHeading___centrale_calaos_6"/><text:bookmark-end text:name="centrale_calaos"/></text:h>
      <text:p text:style-name="Text_20_body">blabla</text:p>
      <text:h text:style-name="Heading_20_2" text:outline-level="2"><text:bookmark-start text:name="__RefHeading___zone_de_musique_7"/><text:bookmark-start text:name="zone_de_musique"/>Zone de musique<text:bookmark-end text:name="__RefHeading___zone_de_musique_7"/><text:bookmark-end text:name="zone_de_musique"/></text:h>
      <text:p text:style-name="Text_20_body">blabla</text:p>
      <text:h text:style-name="Heading_20_2" text:outline-level="2"><text:bookmark-start text:name="__RefHeading___cameras_de_surveillance_8"/><text:bookmark-start text:name="cameras_de_surveillance"/>Caméras de surveillance<text:bookmark-end text:name="__RefHeading___cameras_de_surveillance_8"/><text:bookmark-end text:name="cameras_de_surveillance"/></text:h>
      <text:p text:style-name="Text_20_body">blabla</text:p>
      <text:h text:style-name="Heading_20_2" text:outline-level="2"><text:bookmark-start text:name="__RefHeading___programation_9"/><text:bookmark-start text:name="programation"/>Programation<text:bookmark-end text:name="__RefHeading___programation_9"/><text:bookmark-end text:name="programation"/></text:h>
      <text:p text:style-name="Text_20_body">blabla</text:p>
      <text:h text:style-name="Heading_20_2" text:outline-level="2"><text:bookmark-start text:name="__RefHeading___interfaces_secondaires_10"/><text:bookmark-start text:name="interfaces_secondaires"/>Interfaces secondaires<text:bookmark-end text:name="__RefHeading___interfaces_secondaires_10"/><text:bookmark-end text:name="interfaces_secondaires"/></text:h>
      <text:p text:style-name="Text_20_body">blabml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ech_doc</dc:title>
  </office:meta>
</office:document-meta>
</file>