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32bc75d87d4a429ab87b1eaa984e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onnance"/><text:bookmark-start text:name="__RefHeading___ordonnancement_des_elements_1"/><text:bookmark-start text:name="ordonnancement_des_elements"/>Ordonnancement des éléments<text:bookmark-end text:name="__RefHeading___ordonnancement_des_elements_1"/><text:bookmark-end text:name="ordonnancement_des_elements"/></text:h>
      <text:p text:style-name="Text_20_body"><text:line-break/><text:line-break/>
<draw:frame draw:style-name="mediacenter" draw:name="0" text:anchor-type="paragraph" draw:z-index="0" svg:width="13.229166666667cm" svg:height="9.921875cm"><draw:image xlink:href="Pictures/7432bc75d87d4a429ab87b1eaa984e86.png" xlink:type="simple" xlink:show="embed" xlink:actuate="onLoad"/></draw:frame>
<text:line-break/><text:line-break/>
Dance ce menu, vous aurrez accès à l'ordonnace de tout les éléments de la domotique pièce par pièce et vous pourrez ainsi modifier l'ordre d'affichage de ces éléments sur l'écran tactile.
Pour modifier l'ordre, il suffit de déplacer les différents éléments à l'aide des flèch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onnance</dc:title>
  </office:meta>
</office:document-meta>
</file>