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b203729b89fbc689f46085acaab1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wago_usb_communication_cable"/>Il est possible de se connecter à l'automate avec le câble de communication USB (750-923). Celui-ci est fourni avec le Starter Kit ou disponible en magasin à des prix allant de 40 à 100 EUR.</text:p>
      <text:p text:style-name="Text_20_body">Dans Codesys, il faut créer une connexion RS232.</text:p>
      <text:p text:style-name="Text_20_body"><draw:frame draw:style-name="mediacenter" draw:name="0" text:anchor-type="paragraph" draw:z-index="0" svg:width="15.504583333333cm" svg:height="9.2339583333333cm"><draw:image xlink:href="Pictures/cbb203729b89fbc689f46085acaab1e3.png" xlink:type="simple" xlink:show="embed" xlink:actuate="onLoad"/></draw:frame></text:p>
      <text:p text:style-name="Text_20_body">Le document ci-dessous montre comment le câble est réalisé et comment utiliser un convertisseur USB-série à 2 EUR au lieu du câble Wag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wago_usb_communication_cable</dc:title>
  </office:meta>
</office:document-meta>
</file>