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e13b7e139c62cf0825e577bcee6dc8.png"/>
  <manifest:file-entry manifest:media-type="image/png" manifest:full-path="Pictures/fc1ef056ea42ab7f0c86bcbabc20b026.png"/>
  <manifest:file-entry manifest:media-type="image/png" manifest:full-path="Pictures/c22b8265065e479577f7a771a2eb699d.png"/>
  <manifest:file-entry manifest:media-type="image/png" manifest:full-path="Pictures/7d3dc7e8fa132a786a07026e0e32c0fd.png"/>
  <manifest:file-entry manifest:media-type="image/png" manifest:full-path="Pictures/8d01d6ff43cf387375b94423c822b8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videosurveillance"/><text:bookmark-start text:name="__RefHeading___video_surveillance_1"/><text:bookmark-start text:name="video_surveillance"/>Vidéo surveillance<text:bookmark-end text:name="__RefHeading___video_surveillance_1"/><text:bookmark-end text:name="video_surveillance"/></text:h>
      <text:p text:style-name="Text_20_body"><text:line-break/><text:line-break/>
<draw:frame draw:style-name="mediacenter" draw:name="0" text:anchor-type="paragraph" draw:z-index="0" svg:width="13.229166666667cm" svg:height="9.9251016260163cm"><draw:image xlink:href="Pictures/f5e13b7e139c62cf0825e577bcee6dc8.png" xlink:type="simple" xlink:show="embed" xlink:actuate="onLoad"/></draw:frame>
<text:line-break/><text:line-break/>
Le menu vidéo-surveillance vous permettra d'avoir accès à toutes vos caméras. Quatre emplacements sont prévus sur la page d'accueil mais il est bien évidemment possible de les faire défiler pour en afficher plus. Sur cette page, vous retrouverez les six scénarios principaux de la maison.</text:p>
      <text:h text:style-name="Heading_20_2" text:outline-level="2"><text:bookmark-start text:name="__RefHeading___affichage_d_une_camera_2"/><text:bookmark-start text:name="affichage_d_une_camera"/>Affichage d'une caméra<text:bookmark-end text:name="__RefHeading___affichage_d_une_camera_2"/><text:bookmark-end text:name="affichage_d_une_camera"/></text:h>
      <text:p text:style-name="Text_20_body"><text:line-break/>
<draw:frame draw:style-name="mediacenter" draw:name="1" text:anchor-type="paragraph" draw:z-index="1" svg:width="13.229166666667cm" svg:height="9.921875cm"><draw:image xlink:href="Pictures/fc1ef056ea42ab7f0c86bcbabc20b026.png" xlink:type="simple" xlink:show="embed" xlink:actuate="onLoad"/></draw:frame>
<text:line-break/><text:line-break/></text:p>
      <text:p text:style-name="Text_20_body">Pour afficher une caméra en particulier et ainsi avoir l'image en plus grande taille, il suffit d'appuyer sur la caméras de son choix. Vous aurez alors accès sur la même page à tout les éléments de la domotique qui se rapportent à la pièce visualisée par la caméra ex : stores, éclairages etc...<draw:frame draw:style-name="media" draw:name="2" text:anchor-type="as-char" draw:z-index="2" svg:width="0.52916666666667cm" svg:height="0.52916666666667cm"><draw:image xlink:href="Pictures/c22b8265065e479577f7a771a2eb699d.png" xlink:type="simple" xlink:show="embed" xlink:actuate="onLoad"/></draw:frame>
Des emplacements sont prévus pour afficher des scénarios se rapportant à la caméra visualisée <draw:frame draw:style-name="media" draw:name="3" text:anchor-type="as-char" draw:z-index="3" svg:width="0.52916666666667cm" svg:height="0.52916666666667cm"><draw:image xlink:href="Pictures/7d3dc7e8fa132a786a07026e0e32c0fd.png" xlink:type="simple" xlink:show="embed" xlink:actuate="onLoad"/></draw:frame>.
Pour visualiser l'image de la caméra en plein écran appuyez sur la petite icône dans le coin en bas à droite de l'image <draw:frame draw:style-name="media" draw:name="4" text:anchor-type="as-char" draw:z-index="4" svg:width="0.52916666666667cm" svg:height="0.52916666666667cm"><draw:image xlink:href="Pictures/8d01d6ff43cf387375b94423c822b8a2.png" xlink:type="simple" xlink:show="embed" xlink:actuate="onLoad"/></draw:frame>.
<text:line-break/><text:line-break/></text:p>
      <text:h text:style-name="Heading_20_2" text:outline-level="2"><text:bookmark-start text:name="__RefHeading___camera_motorise_3"/><text:bookmark-start text:name="camera_motorise"/>Caméra motorisé<text:bookmark-end text:name="__RefHeading___camera_motorise_3"/><text:bookmark-end text:name="camera_motorise"/></text:h>
      <text:p text:style-name="Text_20_body">Pour piloter une caméra motorisée, il suffit d'utiliser les flèches qui s'affichent à droite de l'im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videosurveillance</dc:title>
  </office:meta>
</office:document-meta>
</file>