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e9a42ff9514f08bd67e71ae343ac27.png"/>
  <manifest:file-entry manifest:media-type="image/gif" manifest:full-path="Pictures/6a92060c9593a63d15217193543879f7.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tech_doc"/><text:bookmark-start text:name="__RefHeading___installation_1"/><text:bookmark-start text:name="installation"/>Installation<text:bookmark-end text:name="__RefHeading___installation_1"/><text:bookmark-end text:name="installation"/></text:h>
      <text:p text:style-name="Text_20_body">Bienvenue sur la rubrique dédiée à l'aspect technique de la domotique Calaos. Vous y trouverez tout ce dont un auto-installateur ou un électricien partenaire de Calaos doit savoir pour réaliser une installation Calaos dans son intégralité. Vous retrouverez ci-contre un schéma global d'installation reprenant tous les composants d'une installation domotique Calaos ainsi qu'une liste des éléments les plus importants. </text:p>
      <text:p text:style-name="Text_20_body">A travers les différents liens vous aurez accès aux caractéristiques de chaque produit, aux explications de câblages ainsi qu'à chaque étape de la programmation. Il ne vous reste plus qu'à lire attentivement chaque point pour ne sauter aucune étape de l'installation. Bon courage!</text:p>
      <text:h text:style-name="Heading_20_2" text:outline-level="2"><text:bookmark-start text:name="__RefHeading___base_2"/><text:bookmark-start text:name="base"/>Base<text:bookmark-end text:name="__RefHeading___base_2"/><text:bookmark-end text:name="base"/></text:h>
      <text:p text:style-name="Text_20_body"><draw:frame draw:style-name="mediacenter" draw:name="Schéma général de l'installation Legend" text:anchor-type="paragraph" draw:z-index="0" svg:width="17.197916666667cm" style:rel-width="100%"><draw:text-box><text:p text:style-name="legendcenter"><draw:frame draw:style-name="mediacenter" draw:name="Schéma général de l'installation" text:anchor-type="paragraph" draw:z-index="0" svg:width="17.197916666667cm" style:rel-width="100%" svg:height="16.185150462963cm" style:rel-height="scale"><draw:image xlink:href="Pictures/e9e9a42ff9514f08bd67e71ae343ac27.png" xlink:type="simple" xlink:show="embed" xlink:actuate="onLoad"/></draw:frame>Schéma général de l'installation</text:p></draw:text-box></draw:frame></text:p>
      <text:h text:style-name="Heading_20_3" text:outline-level="3"><text:bookmark-start text:name="__RefHeading___prerequis_3"/><text:bookmark-start text:name="prerequis"/>Prérequis<text:bookmark-end text:name="__RefHeading___prerequis_3"/><text:bookmark-end text:name="prerequis"/></text:h>
      <text:p text:style-name="Text_20_body">Une installation domotique Calaos comprend évidemment quelques <text:a xlink:type="simple" xlink:href="https://calaos.fr/wiki/fr/prerequis" text:style-name="Internet_20_link" text:visited-style-name="Visited_20_Internet_20_Link">prérequis</text:a> qui vous permettront de réaliser l'installation dans les meilleures conditions possibles. A savoir que la topologie générale du câblage des éléments électriques est différentes et que tous les matériaux ne sont pas compatibles avec la domotique Calaos. Cette page vous permettra donc d'entamer les manoeuvres sur de bonnes bases</text:p>
      <text:list text:style-name="List_20_1" text:continue-numbering="false">
        <text:list-item>
          <text:p text:style-name="LastListParagraph_List_20_1_Content_First"> <text:a xlink:type="simple" xlink:href="https://calaos.fr/wiki/fr/prerequis" text:style-name="Internet_20_link" text:visited-style-name="Visited_20_Internet_20_Link">Les prérequis</text:a></text:p>
        </text:list-item>
      </text:list>
      <text:p text:style-name="Text_20_body"><text:line-break/><text:line-break/><text:line-break/></text:p>
      <text:h text:style-name="Heading_20_2" text:outline-level="2"><text:bookmark-start text:name="__RefHeading___tableau_electrique_4"/><text:bookmark-start text:name="tableau_electrique"/>Tableau électrique<text:bookmark-end text:name="__RefHeading___tableau_electrique_4"/><text:bookmark-end text:name="tableau_electrique"/></text:h>
      <text:p text:style-name="Text_20_body">La partie électricité traditionnelle et la partie domotique demande un encombrement assez conséquent dans un tableau électrique c'est pourquoi nous préconisons une gamme de tableau bien précise qui est parfaitement adaptée à cet encombrement en plus d'être de très bonne qualité. Il s'agit donc de l'enveloppee électrique quatro de hager dont vous pourrez consulter les caractéristiques ici:</text:p>
      <text:list text:style-name="List_20_1" text:continue-numbering="false">
        <text:list-item>
          <text:p text:style-name="LastListParagraph_List_20_1_Content_First"> <text:a xlink:type="simple" xlink:href="https://calaos.fr/wiki/fr/quatro" text:style-name="Internet_20_link" text:visited-style-name="Visited_20_Internet_20_Link">Tableau électrique</text:a></text:p>
        </text:list-item>
      </text:list>
      <text:p text:style-name="Text_20_body"><text:line-break/><text:line-break/></text:p>
      <text:h text:style-name="Heading_20_2" text:outline-level="2"><text:bookmark-start text:name="__RefHeading___automate_5"/><text:bookmark-start text:name="automate"/>Automate<text:bookmark-end text:name="__RefHeading___automate_5"/><text:bookmark-end text:name="automate"/></text:h>
      <text:p text:style-name="Text_20_body">L'automate est le coeur de l'installation Calaos. Il permet de faire le lien entre la centrale domotique et les entrées/sorties/capteurs électriques.</text:p>
      <text:p text:style-name="Text_20_body">Vous retrouverez sur la page suivante le détail de la partie automatisme.</text:p>
      <text:list text:style-name="List_20_1" text:continue-numbering="false">
        <text:list-item>
          <text:p text:style-name="LastListParagraph_List_20_1_Content_First"> <text:a xlink:type="simple" xlink:href="https://calaos.fr/wiki/fr/automate_wago" text:style-name="Internet_20_link" text:visited-style-name="Visited_20_Internet_20_Link">Automate Wago</text:a></text:p>
        </text:list-item>
      </text:list>
      <text:p text:style-name="Text_20_body">L'automate permet également d'être une passerelle KNX, et par conséquent la centrale peut piloter une installation KNX. Vous trouverez plus d'information sur l'installation KNX ici:</text:p>
      <text:list text:style-name="List_20_1" text:continue-numbering="false">
        <text:list-item>
          <text:p text:style-name="LastListParagraph_List_20_1_Content_First"> <text:a xlink:type="simple" xlink:href="https://calaos.fr/wiki/fr/install_knx" text:style-name="Internet_20_link" text:visited-style-name="Visited_20_Internet_20_Link">Installation KNX</text:a></text:p>
        </text:list-item>
      </text:list>
      <text:p text:style-name="Text_20_body"><text:line-break/><text:line-break/></text:p>
      <text:h text:style-name="Heading_20_2" text:outline-level="2"><text:bookmark-start text:name="__RefHeading___centrale_calaos_6"/><text:bookmark-start text:name="centrale_calaos"/>Centrale Calaos<text:bookmark-end text:name="__RefHeading___centrale_calaos_6"/><text:bookmark-end text:name="centrale_calaos"/></text:h>
      <text:p text:style-name="Text_20_body">La centrale domotique est le coeur de l'installation. Elle s'occupe de la supervision et de la gestion de l'habitat.</text:p>
      <text:list text:style-name="List_20_1" text:continue-numbering="false">
        <text:list-item>
          <text:p text:style-name="LastListParagraph_List_20_1_Content_First"> <text:a xlink:type="simple" xlink:href="https://calaos.fr/wiki/fr/centrale_calaos" text:style-name="Internet_20_link" text:visited-style-name="Visited_20_Internet_20_Link">La centrale domotique</text:a></text:p>
        </text:list-item>
      </text:list>
      <text:p text:style-name="Text_20_body">Il est possible de se connecter en mode console sur la centrale (SSH). La documentation des commandes disponibles est disponible ici:</text:p>
      <text:list text:style-name="List_20_1" text:continue-numbering="false">
        <text:list-item>
          <text:p text:style-name="LastListParagraph_List_20_1_Content_First"> <text:a xlink:type="simple" xlink:href="https://calaos.fr/wiki/fr/centrale_console" text:style-name="Internet_20_link" text:visited-style-name="Visited_20_Internet_20_Link">Configuration en ligne de commande</text:a></text:p>
        </text:list-item>
      </text:list>
      <text:p text:style-name="Text_20_body">La centrale permet de connecter un écran tactile afin d'avoir une supervision.</text:p>
      <text:list text:style-name="List_20_1" text:continue-numbering="false">
        <text:list-item>
          <text:p text:style-name="LastListParagraph_List_20_1_Content_First"> <text:a xlink:type="simple" xlink:href="https://calaos.fr/wiki/fr/ecran_tactile" text:style-name="Internet_20_link" text:visited-style-name="Visited_20_Internet_20_Link">Ecran tactile Calaos</text:a></text:p>
        </text:list-item>
      </text:list>
      <text:h text:style-name="Heading_20_2" text:outline-level="2"><text:bookmark-start text:name="__RefHeading___zone_de_musique_7"/><text:bookmark-start text:name="zone_de_musique"/>Zone de musique<text:bookmark-end text:name="__RefHeading___zone_de_musique_7"/><text:bookmark-end text:name="zone_de_musique"/></text:h>
      <text:p text:style-name="Text_20_body">Le système multi-room audio de Calaos est principalement fondé sur les Squeezebox de Logitech. Le principe étant de diffuser un fichier différent dans plusieurs zone, nous installons une Squeezebox par zone qui fait office de platine et cherche les différents fichier sur le réseau. Pour ce genre d'installation nous préconisons l'utilisation d'un NAS assez puissant pour pouvoir supporter le soft de Squeezebox, le Squeezecenter.</text:p>
      <text:h text:style-name="Heading_20_2" text:outline-level="2"><text:bookmark-start text:name="__RefHeading___amplification_8"/><text:bookmark-start text:name="amplification"/>Amplification<text:bookmark-end text:name="__RefHeading___amplification_8"/><text:bookmark-end text:name="amplification"/></text:h>
      <text:p text:style-name="Text_20_body">Il est possible d'ajouter des amplificateurs connectés au reseau directement dans Calaos Installer Les différentes marques supportées aujourd'hui sont:</text:p>
      <text:list text:style-name="List_20_1" text:continue-numbering="false">
        <text:list-item>
          <text:p text:style-name="List_20_1_Content_First"> Onkio</text:p>
        </text:list-item>
        <text:list-item>
          <text:p text:style-name="List_20_1_Content"> Denon</text:p>
        </text:list-item>
        <text:list-item>
          <text:p text:style-name="List_20_1_Content"> <text:a xlink:type="simple" xlink:href="https://calaos.fr/wiki/avreceivers/yamaha" text:style-name="Internet_20_link" text:visited-style-name="Visited_20_Internet_20_Link">Yamaha</text:a></text:p>
        </text:list-item>
        <text:list-item>
          <text:p text:style-name="List_20_1_Content"> Marantz</text:p>
        </text:list-item>
        <text:list-item>
          <text:p text:style-name="List_20_1_Content_Last"> Pioneer</text:p>
        </text:list-item>
      </text:list>
      <text:h text:style-name="Heading_20_2" text:outline-level="2"><text:bookmark-start text:name="__RefHeading___cameras_de_surveillance_9"/><text:bookmark-start text:name="cameras_de_surveillance"/>Caméras de surveillance<text:bookmark-end text:name="__RefHeading___cameras_de_surveillance_9"/><text:bookmark-end text:name="cameras_de_surveillance"/></text:h>
      <text:list text:style-name="List_20_1" text:continue-numbering="false">
        <text:list-item>
          <text:p text:style-name="LastListParagraph_List_20_1_Content_First"> <text:a xlink:type="simple" xlink:href="https://calaos.fr/wiki/camera/camera_ip_mjpeg/foscam" text:style-name="Internet_20_link" text:visited-style-name="Visited_20_Internet_20_Link">camera ip type foscam et clones</text:a></text:p>
        </text:list-item>
      </text:list>
      <text:h text:style-name="Heading_20_2" text:outline-level="2"><text:bookmark-start text:name="__RefHeading___programmation_10"/><text:bookmark-start text:name="programmation"/>Programmation<text:bookmark-end text:name="__RefHeading___programmation_10"/><text:bookmark-end text:name="programmation"/></text:h>
      <text:list text:style-name="List_20_1" text:continue-numbering="false">
        <text:list-item>
          <text:p text:style-name="LastListParagraph_List_20_1_Content_First"> <text:a xlink:type="simple" xlink:href="https://calaos.fr/wiki/fr/calaos_installer" text:style-name="Internet_20_link" text:visited-style-name="Visited_20_Internet_20_Link">Calaos Installer</text:a></text:p>
        </text:list-item>
      </text:list>
      <text:list text:style-name="List_20_1" text:continue-numbering="false">
        <text:list-item>
          <text:p text:style-name="LastListParagraph_List_20_1_Content_First"> <text:a xlink:type="simple" xlink:href="https://calaos.fr/wiki/fr/pushingbox" text:style-name="Internet_20_link" text:visited-style-name="Visited_20_Internet_20_Link">Notifications avec PushingBox</text:a></text:p>
        </text:list-item>
      </text:list>
      <text:list text:style-name="List_20_1" text:continue-numbering="false">
        <text:list-item>
          <text:p text:style-name="LastListParagraph_List_20_1_Content_First"> <text:a xlink:type="simple" xlink:href="https://calaos.fr/wiki/fr/calaos_installation_server" text:style-name="Internet_20_link" text:visited-style-name="Visited_20_Internet_20_Link">Installation de calaos sur un serveur</text:a></text:p>
        </text:list-item>
      </text:list>
      <text:h text:style-name="Heading_20_2" text:outline-level="2"><text:bookmark-start text:name="__RefHeading___interfaces_secondaires_11"/><text:bookmark-start text:name="interfaces_secondaires"/>Interfaces secondaires<text:bookmark-end text:name="__RefHeading___interfaces_secondaires_11"/><text:bookmark-end text:name="interfaces_secondaires"/></text:h>
      <text:p text:style-name="Text_20_body"><draw:frame draw:style-name="media" draw:name="1" text:anchor-type="as-char" draw:z-index="1" svg:width="2.1166666666667cm" svg:height="0.396875cm"><draw:image xlink:href="Pictures/6a92060c9593a63d15217193543879f7.gif"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tech_doc</dc:title>
  </office:meta>
</office:document-meta>
</file>