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47377b09126d6fd6f4a830f9ea5281.png"/>
  <manifest:file-entry manifest:media-type="image/png" manifest:full-path="Pictures/17824cb43b092d14d3562c6265b7ad9f.png"/>
  <manifest:file-entry manifest:media-type="image/png" manifest:full-path="Pictures/622adebbb90e6488354f750ee1124e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scenario_prefere"/><text:bookmark-start text:name="__RefHeading___scenario_preferes_1"/><text:bookmark-start text:name="scenario_preferes"/>Scénario préférés<text:bookmark-end text:name="__RefHeading___scenario_preferes_1"/><text:bookmark-end text:name="scenario_preferes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0747377b09126d6fd6f4a830f9ea5281.png" xlink:type="simple" xlink:show="embed" xlink:actuate="onLoad"/></draw:frame>
<text:line-break/><text:line-break/>
Dans ce menu, vous avez la pssoibilité de définir les six scénarios qui seront utilisée comme scénarios principaux. C'est à dire les six scénarios que vous utiliserez le plus et qui s'afficheront d'office sur la page <draw:frame draw:style-name="media" draw:name="1" text:anchor-type="as-char" draw:z-index="1" svg:width="1.3229166666667cm" svg:height="0.90070921985816cm"><draw:image xlink:href="Pictures/17824cb43b092d14d3562c6265b7ad9f.png" xlink:type="simple" xlink:show="embed" xlink:actuate="onLoad"/></draw:frame> .
<text:line-break/>
Pour ce faire, il vous suffit de sélectionner un emplacement de libre puis de sélectionner le scénario que l'on souhaite avoir dans cet emplacement.</text:p>
      <text:p text:style-name="Text_20_body">Si un scénario se trouve déjà dans un emplacement et que vous souhaitez simplement libèrer l'emplacement, appuyer sur la touche <draw:frame draw:style-name="media" draw:name="2" text:anchor-type="as-char" draw:z-index="2" svg:width="0.52916666666667cm" svg:height="0.44097222222222cm"><draw:image xlink:href="Pictures/622adebbb90e6488354f750ee1124efb.png" xlink:type="simple" xlink:show="embed" xlink:actuate="onLoad"/></draw:frame> du scénario en ques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scenario_prefere</dc:title>
  </office:meta>
</office:document-meta>
</file>