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098a07f19814ac667ba30f93b849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quatro"/><text:bookmark-start text:name="__RefHeading___l_enveloppe_de_distribution_quadro_de_hager_1"/><text:bookmark-start text:name="l_enveloppe_de_distribution_quadro_de_hager"/>L'enveloppe de distribution quadro de Hager<text:bookmark-end text:name="__RefHeading___l_enveloppe_de_distribution_quadro_de_hager_1"/><text:bookmark-end text:name="l_enveloppe_de_distribution_quadro_de_hager"/></text:h>
      <text:p text:style-name="Text_20_body">Ce tableau de bonne qualité accueil parfaitement l'encombrement que demande une intsallation domotique c'est pourquoi nous avons l'habitude de travailler avec et nous le conseillons fortement pour l'intsllation d'un système domotique Calaos</text:p>
      <text:p text:style-name="Text_20_body">L'enveloppe de distribution quadro de Hager existe en différentes tailles ce qui permet d'adapter la taille du tableau au nombre de modules à intègrer ou à l'emplacement disponible pour l'installer.
Toutes les consignes de montage et d'installation du tableau sont disponibles directement sur le site de Hager dans sa rubrique “quadro”.</text:p>
      <text:p text:style-name="Text_20_body">elle offre un compartiment entièrement dédié à la partie électricité traditionnelle (à gauche sur la photo ci-dessous), ainsi qu'une partie réservé à la domotique. On y trouve donc tout en haut à droite les rangées de relais de puissance 24V/220V 16A câblé puis l'automate wago avec les alimentations approppriées. cette partie haute constitue donc la partie automatisme de l'installation.</text:p>
      <text:p text:style-name="Text_20_body">Plus bas est installé le Kit VDI avec le switch 16 ports et le brassage de distribution ainsi que la centrale domotique qui a également un espace réservé. Il est possible d'y intègrer d'autres éléments dans les emplacements de libres comme des encodeur vidéo ou la box de connexion internet.</text:p>
      <text:p text:style-name="Text_20_body"><draw:frame draw:style-name="mediacenter" draw:name="0" text:anchor-type="paragraph" draw:z-index="0" svg:width="21.166666666667cm" style:rel-width="100%" svg:height="13.424947145877cm" style:rel-height="scale"><draw:image xlink:href="Pictures/7d098a07f19814ac667ba30f93b84943.png" xlink:type="simple" xlink:show="embed" xlink:actuate="onLoad"/></draw:frame></text:p>
      <text:h text:style-name="Heading_20_1" text:outline-level="1"><text:bookmark-start text:name="__RefHeading___guide_pour_le_montage_de_votre_tableau_electrique_2"/><text:bookmark-start text:name="guide_pour_le_montage_de_votre_tableau_electrique"/>Guide pour le montage de votre tableau électrique<text:bookmark-end text:name="__RefHeading___guide_pour_le_montage_de_votre_tableau_electrique_2"/><text:bookmark-end text:name="guide_pour_le_montage_de_votre_tableau_electrique"/></text:h>
      <text:p text:style-name="Text_20_body">Ce guide vous permettra d'avoir plus facilement les références pour la composition de votre tableau.
L’enveloppe usuelle est une enveloppe <text:span text:style-name="Strong_20_Emphasis">quadro4</text:span> de marque Hager. 2 enveloppes disposées côte à côte seront nécessaire.</text:p>
      <text:list text:style-name="List_20_1" text:continue-numbering="false">
        <text:list-item>
          <text:p text:style-name="List_20_1_Content_First"> L'une pour la partie puissance et respectant la norme NFC 15-100. </text:p>
        </text:list-item>
        <text:list-item>
          <text:p text:style-name="List_20_1_Content_Last"> La seconde pour la partie commande (automate) et communication.</text:p>
        </text:list-item>
      </text:list>
      <text:p text:style-name="Text_20_body">Pour l'encombrement prévoir un espace de 1100mm de haut par 1300mm de large. La profondeur étant de 267mm</text:p>
      <text:h text:style-name="Heading_20_2" text:outline-level="2"><text:bookmark-start text:name="__RefHeading___enveloppe_du_tableau_3"/><text:bookmark-start text:name="enveloppe_du_tableau"/>Enveloppe du tableau<text:bookmark-end text:name="__RefHeading___enveloppe_du_tableau_3"/><text:bookmark-end text:name="enveloppe_du_tableau"/></text:h>
      <text:p text:style-name="Text_20_body">Kit de fond seuls : <text:span text:style-name="Strong_20_Emphasis">FC214</text:span></text:p>
      <text:p text:style-name="Text_20_body">Kit avec panneau de tête et base : <text:span text:style-name="Strong_20_Emphasis">FC425 FC426</text:span></text:p>
      <text:p text:style-name="Text_20_body">Kit avec panneau de tête et socle : <text:span text:style-name="Strong_20_Emphasis">FC455 FC456</text:span></text:p>
      <text:p text:style-name="Text_20_body">Kit côtés (par 2) : <text:span text:style-name="Strong_20_Emphasis">FC014</text:span></text:p>
      <text:p text:style-name="Text_20_body">Porte pleine : <text:span text:style-name="Strong_20_Emphasis">FC334</text:span></text:p>
      <text:p text:style-name="Text_20_body">Porte transparente : <text:span text:style-name="Strong_20_Emphasis">FC344</text:span></text:p>
      <text:p text:style-name="Text_20_body">Kit d’association horizontale : <text:span text:style-name="Strong_20_Emphasis">FC124</text:span></text:p>
      <text:p text:style-name="Text_20_body">Il vous faudra 2 fonds, 2 kits avec ou sans socle, 2 portes et 1 kit côtés et 1 d’associ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quatro</dc:title>
  </office:meta>
</office:document-meta>
</file>