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6315c65a9b6777b2f1f8efe867b81b.jpg"/>
  <manifest:file-entry manifest:media-type="image/jpeg" manifest:full-path="Pictures/b3f52026c0d342c91f6322cbbed6ca81.jpg"/>
  <manifest:file-entry manifest:media-type="image/jpeg" manifest:full-path="Pictures/f1246a2bd290efcf44ea15a5cb417321.jpg"/>
  <manifest:file-entry manifest:media-type="image/jpeg" manifest:full-path="Pictures/fdfedee66b064d9098e23520fe3149e1.jpg"/>
  <manifest:file-entry manifest:media-type="image/jpeg" manifest:full-path="Pictures/31b3afe7accfdbf6f12fec42e5f53937.jpg"/>
  <manifest:file-entry manifest:media-type="image/jpeg" manifest:full-path="Pictures/9b83b9cb5f21428ad45ff3cd08c42f8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prolongateur_bus_wago"/><text:bookmark-start text:name="__RefHeading___prolongateur_de_bus_1"/><text:bookmark-start text:name="prolongateur_de_bus"/>Prolongateur de bus<text:bookmark-end text:name="__RefHeading___prolongateur_de_bus_1"/><text:bookmark-end text:name="prolongateur_de_bus"/></text:h>
      <text:p text:style-name="Text_20_body">Quand un tableau électrique est saturé, il peut être utile de déplacer une partie de l'automate Wago un peu plus loin. Pour cela, il est possible de prolonger le bus de communication entre les modules Wago via un câble réseau RJ45. Attention, il ne s'agit pas de réseau Ethernet, pas question de brancher le bus directement sur un commutateur Ethernet. </text:p>
      <text:p text:style-name="Text_20_body">Pour réaliser une prolongation, il faut utiliser deux modules particuliers :</text:p>
      <text:list text:style-name="List_20_1" text:continue-numbering="false">
        <text:list-item>
          <text:p text:style-name="LastListParagraph_List_20_1_Content_First"> Module 750-627 : début de la prolongation</text:p>
        </text:list-item>
      </text:list>
      <text:p text:style-name="Text_20_body">  Placer ce module en fin de ligne du premier Wago, à la place du terminateur habituellement présent.</text:p>
      <text:p text:style-name="Text_20_body"><draw:frame draw:style-name="medialeft" draw:name=" Wago Module 750-627 Legend" text:anchor-type="paragraph" draw:z-index="0" svg:width="5.2916666666667cm"><draw:text-box><text:p text:style-name="legendcenter"><draw:frame draw:style-name="medialeft" draw:name=" Wago Module 750-627" text:anchor-type="paragraph" draw:z-index="0" svg:width="5.2916666666667cm" svg:height="6.3199052132701cm"><draw:image xlink:href="Pictures/536315c65a9b6777b2f1f8efe867b81b.jpg" xlink:type="simple" xlink:show="embed" xlink:actuate="onLoad"/></draw:frame> Wago Module 750-627</text:p></draw:text-box></draw:frame><draw:frame draw:style-name="mediacenter" draw:name="1" text:anchor-type="paragraph" draw:z-index="1" svg:width="7.9375cm" svg:height="7.9375cm"><draw:image xlink:href="Pictures/b3f52026c0d342c91f6322cbbed6ca81.jpg" xlink:type="simple" xlink:show="embed" xlink:actuate="onLoad"/></draw:frame></text:p>
      <text:list text:style-name="List_20_1" text:continue-numbering="false">
        <text:list-item>
          <text:p text:style-name="LastListParagraph_List_20_1_Content_First"> Module 750-628 : arrivée de la prolongation, et potentiellement début de la suivante.</text:p>
        </text:list-item>
      </text:list>
      <text:p text:style-name="Text_20_body">  Placer ce module en début de deuxième ligne Wago, placer ensuite les modules d'entrées/sorties, puis le terminateur que vous aviez initialement en fin de chaine.</text:p>
      <text:p text:style-name="Text_20_body"><draw:frame draw:style-name="medialeft" draw:name=" Wago Module 750-628 Legend" text:anchor-type="paragraph" draw:z-index="0" svg:width="5.2916666666667cm"><draw:text-box><text:p text:style-name="legendcenter"><draw:frame draw:style-name="medialeft" draw:name=" Wago Module 750-628" text:anchor-type="paragraph" draw:z-index="2" svg:width="5.2916666666667cm" svg:height="5.2916666666667cm"><draw:image xlink:href="Pictures/f1246a2bd290efcf44ea15a5cb417321.jpg" xlink:type="simple" xlink:show="embed" xlink:actuate="onLoad"/></draw:frame> Wago Module 750-628</text:p></draw:text-box></draw:frame> <draw:frame draw:style-name="mediacenter" draw:name="3" text:anchor-type="paragraph" draw:z-index="3" svg:width="7.9375cm" svg:height="5.6613760631835cm"><draw:image xlink:href="Pictures/fdfedee66b064d9098e23520fe3149e1.jpg" xlink:type="simple" xlink:show="embed" xlink:actuate="onLoad"/></draw:frame></text:p>
      <text:p text:style-name="Text_20_body">Le principe est très simple. Il suffit d'activer l'option prolongateur et de placer les modules, aucune programmation particulière n'est nécessaire. 
La longueur maximale du câble entre deux modules est de 5m. La documentation indique la possibilité d'aller à 10m avec certaines têtes Wago, et sur les forums, il est fréquent de voir des témoignages de longueurs supérieures à 5m. Probablement une question de parasite et de stabilité du signal transmis. Privilégier un câble de bonne qualité, catégorie 6 par exemple. 
Ce module dispose d'un commutateur avec deux positions 0/1, indiquant s'il est chainé à un autre prolongateur de bus. </text:p>
      <text:list text:style-name="List_20_1" text:continue-numbering="false">
        <text:list-item>
          <text:p text:style-name="List_20_1_Content_First"> 0 : Oui, il existe encore un câble RJ45 et un 3ème bus Wago,</text:p>
        </text:list-item>
        <text:list-item>
          <text:p text:style-name="List_20_1_Content_Last"> 1 : Non, pas d'autre prolongateur. La 2ème prise RJ45 n'est donc pas utilisée.</text:p>
        </text:list-item>
      </text:list>
      <text:p text:style-name="Text_20_body">L'alimentation 24v n'est pas transmise par le câble RJ45, il faut donc la faire suivre par un autre câble pour alimenter la 2éme partie du Wago. C'est dommage.</text:p>
      <text:h text:style-name="Heading_20_2" text:outline-level="2"><text:bookmark-start text:name="__RefHeading___activer_l_option_prolongateur_de_bus_2"/><text:bookmark-start text:name="activer_l_option_prolongateur_de_bus"/>Activer l'option Prolongateur de bus<text:bookmark-end text:name="__RefHeading___activer_l_option_prolongateur_de_bus_2"/><text:bookmark-end text:name="activer_l_option_prolongateur_de_bus"/></text:h>
      <text:p text:style-name="Text_20_body">Il est nécessaire de cocher une case sur le logiciel gratuit Wago Extension Setting.
Le lien de téléchargement est disponible ici:
<text:a xlink:type="simple" xlink:href="http://wago-extension-setting.software.informer.com/download/" text:style-name="Internet_20_link" text:visited-style-name="Visited_20_Internet_20_Link">http://wago-extension-setting.software.informer.com/download/</text:a></text:p>
      <text:p text:style-name="Text_20_body">(“Download” en bas de page, pas le lien du haut...)
Si le lien a changé, une recherche sur le site de Wago ou Google devrait rapidement donner le lien de téléchargement.</text:p>
      <text:p text:style-name="Text_20_body">C'est une application Windows...
<draw:frame draw:style-name="mediacenter" draw:name=" Wago Extension Setting Legend" text:anchor-type="paragraph" draw:z-index="0" svg:width="5.2916666666667cm"><draw:text-box><text:p text:style-name="legendcenter"><draw:frame draw:style-name="mediacenter" draw:name=" Wago Extension Setting" text:anchor-type="paragraph" draw:z-index="4" svg:width="5.2916666666667cm" svg:height="3.2160008071025cm"><draw:image xlink:href="Pictures/31b3afe7accfdbf6f12fec42e5f53937.jpg" xlink:type="simple" xlink:show="embed" xlink:actuate="onLoad"/></draw:frame> Wago Extension Setting</text:p></draw:text-box></draw:frame></text:p>
      <text:p text:style-name="Text_20_body">Allez dans “Connection”, et indiquer l'adresse IP de l'automate Wago. Le prérequis étant bien sûr que votre PC et l'automate arrive déjà à communiquer via réseau. </text:p>
      <text:p text:style-name="Text_20_body">La fenêtre principale affiche “Device at 10.0.0.123” (ou autre adresse IP) et “Ready” sur la partie basse de la fenêtre.</text:p>
      <text:p text:style-name="Text_20_body">Sélectionner le bouton “Enable” pour activer l'option de prolongation. </text:p>
      <text:p text:style-name="Text_20_body">Voila, c'est terminé.</text:p>
      <text:p text:style-name="Text_20_body">Brancher le câble si ce n'est pas déjà fait, éventuellement un petit reboot de l'automate. Il devrait voir tous vos modules d'entrées/sorties comme avant. </text:p>
      <text:h text:style-name="Heading_20_2" text:outline-level="2"><text:bookmark-start text:name="__RefHeading___schema_de_principe_d_une_installation_3_chaines_wago_3"/><text:bookmark-start text:name="schema_de_principe_d_une_installation_3_chaines_wago"/>Schéma de principe d'une installation 3 chaines Wago<text:bookmark-end text:name="__RefHeading___schema_de_principe_d_une_installation_3_chaines_wago_3"/><text:bookmark-end text:name="schema_de_principe_d_une_installation_3_chaines_wago"/></text:h>
      <text:p text:style-name="Text_20_body">PS: ls schéma de la tête Wago ne correspond pas forcément à celle que vous utilisez.</text:p>
      <text:p text:style-name="Text_20_body"><draw:frame draw:style-name="mediacenter" draw:name="5" text:anchor-type="paragraph" draw:z-index="5" svg:width="7.9375cm" svg:height="7.9375cm"><draw:image xlink:href="Pictures/9b83b9cb5f21428ad45ff3cd08c42f8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olongateur_bus_wago</dc:title>
  </office:meta>
</office:document-meta>
</file>