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07c3893929b54ae74766de94261ed4e.jpg"/>
  <manifest:file-entry manifest:media-type="image/jpeg" manifest:full-path="Pictures/fe940a0d46e22a0d9dc968df9e08caf1.jpg"/>
  <manifest:file-entry manifest:media-type="image/jpeg" manifest:full-path="Pictures/4c828fd91c4186a51305a582bc772aa5.jpg"/>
  <manifest:file-entry manifest:media-type="image/jpeg" manifest:full-path="Pictures/47f9d662b3857b0703861bd522367ba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programmation_de_variation"/><text:bookmark-start text:name="__RefHeading___variation_sur_appuis_1"/><text:bookmark-start text:name="variation_sur_appuis"/>Variation sur appuis<text:bookmark-end text:name="__RefHeading___variation_sur_appuis_1"/><text:bookmark-end text:name="variation_sur_appuis"/></text:h>
      <text:p text:style-name="Text_20_body">Cette fonction permet de faire varier une lampe en fonction du temps d'appuis sur un bouton, il faut créer deux règles: une règle sur l'appui du bouton pour faire varier la lampe et une autre règle sur le relâchement du bouton pour arrêter la variation au moment souhaité.</text:p>
      <text:h text:style-name="Heading_20_4" text:outline-level="4"><text:bookmark-start text:name="__RefHeading___regle_variation_sur_appuis_2"/><text:bookmark-start text:name="regle_variation_sur_appuis"/>Règle variation sur appuis<text:bookmark-end text:name="__RefHeading___regle_variation_sur_appuis_2"/><text:bookmark-end text:name="regle_variation_sur_appuis"/></text:h>
      <text:p text:style-name="Text_20_body"><draw:frame draw:style-name="mediacenter" draw:name="0" text:anchor-type="paragraph" draw:z-index="0" svg:width="19.84375cm" style:rel-width="100%" svg:height="18.456956797967cm" style:rel-height="scale"><draw:image xlink:href="Pictures/b07c3893929b54ae74766de94261ed4e.jpg" xlink:type="simple" xlink:show="embed" xlink:actuate="onLoad"/></draw:frame></text:p>
      <text:h text:style-name="Heading_20_4" text:outline-level="4"><text:bookmark-start text:name="__RefHeading___regle_variation_sur_relachement_3"/><text:bookmark-start text:name="regle_variation_sur_relachement"/>Règle variation sur relâchement<text:bookmark-end text:name="__RefHeading___regle_variation_sur_relachement_3"/><text:bookmark-end text:name="regle_variation_sur_relachement"/></text:h>
      <text:p text:style-name="Text_20_body"><draw:frame draw:style-name="mediacenter" draw:name="1" text:anchor-type="paragraph" draw:z-index="1" svg:width="19.84375cm" style:rel-width="100%" svg:height="18.589404235145cm" style:rel-height="scale"><draw:image xlink:href="Pictures/fe940a0d46e22a0d9dc968df9e08caf1.jpg" xlink:type="simple" xlink:show="embed" xlink:actuate="onLoad"/></draw:frame></text:p>
      <text:h text:style-name="Heading_20_2" text:outline-level="2"><text:bookmark-start text:name="__RefHeading___variation_defini_par_pourcentage_4"/><text:bookmark-start text:name="variation_defini_par_pourcentage"/>Variation défini par pourcentage<text:bookmark-end text:name="__RefHeading___variation_defini_par_pourcentage_4"/><text:bookmark-end text:name="variation_defini_par_pourcentage"/></text:h>
      <text:p text:style-name="Text_20_body">Cette fonction permet d'avoir des ambiances lumineuse directement sur un double clique par exemple. Pour cela il faut créer une règle avec une double action pour que le simple clique ne mémorise pas la dernière variation sur la lampe et une règle pour le pourcentage en double clique. </text:p>
      <text:h text:style-name="Heading_20_4" text:outline-level="4"><text:bookmark-start text:name="__RefHeading___regle_onoff_pour_le_simple_appui_5"/><text:bookmark-start text:name="regle_onoff_pour_le_simple_appui"/>Règle ON/OFF pour le simple appui<text:bookmark-end text:name="__RefHeading___regle_onoff_pour_le_simple_appui_5"/><text:bookmark-end text:name="regle_onoff_pour_le_simple_appui"/></text:h>
      <text:p text:style-name="Text_20_body"><draw:frame draw:style-name="mediacenter" draw:name="2" text:anchor-type="paragraph" draw:z-index="2" svg:width="19.84375cm" style:rel-width="100%" svg:height="14.815023291925cm" style:rel-height="scale"><draw:image xlink:href="Pictures/4c828fd91c4186a51305a582bc772aa5.jpg" xlink:type="simple" xlink:show="embed" xlink:actuate="onLoad"/></draw:frame></text:p>
      <text:h text:style-name="Heading_20_4" text:outline-level="4"><text:bookmark-start text:name="__RefHeading___regle_a_x_sur_double_ou_triple_appuis_6"/><text:bookmark-start text:name="regle_a_x_sur_double_ou_triple_appuis"/>Règle à X% sur double ou triple appuis<text:bookmark-end text:name="__RefHeading___regle_a_x_sur_double_ou_triple_appuis_6"/><text:bookmark-end text:name="regle_a_x_sur_double_ou_triple_appuis"/></text:h>
      <text:p text:style-name="Text_20_body"><draw:frame draw:style-name="mediacenter" draw:name="3" text:anchor-type="paragraph" draw:z-index="3" svg:width="19.84375cm" style:rel-width="100%" svg:height="14.747402295285cm" style:rel-height="scale"><draw:image xlink:href="Pictures/47f9d662b3857b0703861bd522367ba2.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programmation_de_variation</dc:title>
  </office:meta>
</office:document-meta>
</file>