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049cfd36fc2fd80df23448f7cec70d0.png"/>
  <manifest:file-entry manifest:media-type="image/png" manifest:full-path="Pictures/7d3dc7e8fa132a786a07026e0e32c0fd.png"/>
  <manifest:file-entry manifest:media-type="image/png" manifest:full-path="Pictures/a117a5c6fd9a4e7014951587b464df08.png"/>
  <manifest:file-entry manifest:media-type="image/png" manifest:full-path="Pictures/a48c96f8af4bfe280badf765cddfad4e.png"/>
  <manifest:file-entry manifest:media-type="image/png" manifest:full-path="Pictures/659027745f660b2c442d55f8e07a9679.png"/>
  <manifest:file-entry manifest:media-type="image/png" manifest:full-path="Pictures/33a0e6305d0e459f06b57dac0f409faa.png"/>
  <manifest:file-entry manifest:media-type="image/png" manifest:full-path="Pictures/3240277de696388ae0ad5a0102904dce.png"/>
  <manifest:file-entry manifest:media-type="image/png" manifest:full-path="Pictures/c22b8265065e479577f7a771a2eb699d.png"/>
  <manifest:file-entry manifest:media-type="image/png" manifest:full-path="Pictures/8d01d6ff43cf387375b94423c822b8a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internet"/><text:bookmark-start text:name="__RefHeading___internet_1"/><text:bookmark-start text:name="internet"/>Internet<text:bookmark-end text:name="__RefHeading___internet_1"/><text:bookmark-end text:name="internet"/></text:h>
      <text:p text:style-name="Text_20_body"><text:line-break/><text:line-break/>
<draw:frame draw:style-name="mediacenter" draw:name="0" text:anchor-type="paragraph" draw:z-index="0" svg:width="13.229166666667cm" svg:height="9.921875cm"><draw:image xlink:href="Pictures/a049cfd36fc2fd80df23448f7cec70d0.png" xlink:type="simple" xlink:show="embed" xlink:actuate="onLoad"/></draw:frame>
<text:line-break/><text:line-break/>
Le menu internet du menu média permet d'avoir accès à une page de navigation Web afin de faire toute sorte de recherche rapide depuis l'écran tactile. Cette fonction est un gain de temps et d'énergie étant donné qu'elle permet d'éviter à avoir à allumer son ordinateur personnel pour une simple recherche.
Sur la page d'accueil de ce menu, vous tomberez sur une barre de recherche google ainsi que sur les favoris que vous aurez précédemment ajouté.
<text:line-break/></text:p>
      <text:h text:style-name="Heading_20_2" text:outline-level="2"><text:bookmark-start text:name="__RefHeading___taper_une_adresse_internet_2"/><text:bookmark-start text:name="taper_une_adresse_internet"/>Taper une adresse internet<text:bookmark-end text:name="__RefHeading___taper_une_adresse_internet_2"/><text:bookmark-end text:name="taper_une_adresse_internet"/></text:h>
      <text:p text:style-name="Text_20_body"><text:line-break/>
Pour faire une recherche, il suffit de sélectionner la barre de recherche google pour faire apparaître le clavier et taper l'objet de la recherche <draw:frame draw:style-name="media" draw:name="1" text:anchor-type="as-char" draw:z-index="1" svg:width="0.52916666666667cm" svg:height="0.52916666666667cm"><draw:image xlink:href="Pictures/7d3dc7e8fa132a786a07026e0e32c0fd.png" xlink:type="simple" xlink:show="embed" xlink:actuate="onLoad"/></draw:frame>.
Pour taper directement une adresse internet, toucher l'icône <draw:frame draw:style-name="media" draw:name="2" text:anchor-type="as-char" draw:z-index="2" svg:width="1.3229166666667cm" svg:height="0.61736111111111cm"><draw:image xlink:href="Pictures/a117a5c6fd9a4e7014951587b464df08.png" xlink:type="simple" xlink:show="embed" xlink:actuate="onLoad"/></draw:frame> , taper votre adresse puis lancer le chargerment en appuyant sur la case de validation.</text:p>
      <text:p text:style-name="Text_20_body">Il est possible de faire toute sorte de recherche mis à part les sites de streaming vidéo qui ne sont pas supportés par la centrale domotique.</text:p>
      <text:p text:style-name="Text_20_body">Taper sur <draw:frame draw:style-name="media" draw:name="3" text:anchor-type="as-char" draw:z-index="3" svg:width="1.3229166666667cm" svg:height="0.40975294985251cm"><draw:image xlink:href="Pictures/a48c96f8af4bfe280badf765cddfad4e.png" xlink:type="simple" xlink:show="embed" xlink:actuate="onLoad"/></draw:frame> pour actualiser la page ouverte, sur <draw:frame draw:style-name="media" draw:name="4" text:anchor-type="as-char" draw:z-index="4" svg:width="1.3229166666667cm" svg:height="0.55121527777778cm"><draw:image xlink:href="Pictures/659027745f660b2c442d55f8e07a9679.png" xlink:type="simple" xlink:show="embed" xlink:actuate="onLoad"/></draw:frame> pour stoper le chargement d'une page ou encore , taper sur <draw:frame draw:style-name="media" draw:name="5" text:anchor-type="as-char" draw:z-index="5" svg:width="1.3229166666667cm" svg:height="0.44097222222222cm"><draw:image xlink:href="Pictures/33a0e6305d0e459f06b57dac0f409faa.png" xlink:type="simple" xlink:show="embed" xlink:actuate="onLoad"/></draw:frame> pour lancer le chargement de la page d'acueil. 
La touche <draw:frame draw:style-name="media" draw:name="6" text:anchor-type="as-char" draw:z-index="6" svg:width="1.3229166666667cm" svg:height="0.47247023809524cm"><draw:image xlink:href="Pictures/3240277de696388ae0ad5a0102904dce.png" xlink:type="simple" xlink:show="embed" xlink:actuate="onLoad"/></draw:frame> fait apparaître ou apparaître le clavier virtuel.
<text:line-break/><text:line-break/></text:p>
      <text:h text:style-name="Heading_20_2" text:outline-level="2"><text:bookmark-start text:name="__RefHeading___ajout_d_un_signet_3"/><text:bookmark-start text:name="ajout_d_un_signet"/>Ajout d'un signet<text:bookmark-end text:name="__RefHeading___ajout_d_un_signet_3"/><text:bookmark-end text:name="ajout_d_un_signet"/></text:h>
      <text:p text:style-name="Text_20_body"><text:line-break/>
Pour ajouter un signet, il faut appuyer sur la touche qui s'y rapporte <draw:frame draw:style-name="media" draw:name="7" text:anchor-type="as-char" draw:z-index="7" svg:width="0.52916666666667cm" svg:height="0.52916666666667cm"><draw:image xlink:href="Pictures/c22b8265065e479577f7a771a2eb699d.png" xlink:type="simple" xlink:show="embed" xlink:actuate="onLoad"/></draw:frame> puis valider son choix si l'on souhaite définir la page ouverte comme signet.
<text:line-break/></text:p>
      <text:h text:style-name="Heading_20_2" text:outline-level="2"><text:bookmark-start text:name="__RefHeading___suppression_d_un_signet_4"/><text:bookmark-start text:name="suppression_d_un_signet"/>Suppression d'un signet<text:bookmark-end text:name="__RefHeading___suppression_d_un_signet_4"/><text:bookmark-end text:name="suppression_d_un_signet"/></text:h>
      <text:p text:style-name="Text_20_body"><text:line-break/>
Pour supprimer les signets, appuyer sur la touche édition en milieu de page <draw:frame draw:style-name="media" draw:name="8" text:anchor-type="as-char" draw:z-index="8" svg:width="0.52916666666667cm" svg:height="0.52916666666667cm"><draw:image xlink:href="Pictures/8d01d6ff43cf387375b94423c822b8a2.png" xlink:type="simple" xlink:show="embed" xlink:actuate="onLoad"/></draw:frame> . Vous verrez alors une icône supplémentaire apparaître sous les signets qui permet d'enlever les signets non désiré.</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r:internet</dc:title>
  </office:meta>
</office:document-meta>
</file>