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935b6cde9ebc74859b66647d746101.png"/>
  <manifest:file-entry manifest:media-type="image/png" manifest:full-path="Pictures/04fc527e9c71e8b9f06adc03839611a4.png"/>
  <manifest:file-entry manifest:media-type="image/jpeg" manifest:full-path="Pictures/38a8f8140f58cd8f3ffb710ddfbe4eb2.jpg"/>
  <manifest:file-entry manifest:media-type="image/png" manifest:full-path="Pictures/2fe0d7063efd786d46caa88ef8ccb132.png"/>
  <manifest:file-entry manifest:media-type="image/png" manifest:full-path="Pictures/511c0172559273815229d841814cfa4f.png"/>
  <manifest:file-entry manifest:media-type="image/gif" manifest:full-path="Pictures/6a92060c9593a63d15217193543879f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install_knx"/><text:bookmark-start text:name="__RefHeading___installation_knx_1"/><text:bookmark-start text:name="installation_knx"/>Installation KNX<text:bookmark-end text:name="__RefHeading___installation_knx_1"/><text:bookmark-end text:name="installation_knx"/></text:h>
      <text:p text:style-name="Text_20_body"><draw:frame draw:style-name="media" draw:name="0" text:anchor-type="as-char" draw:z-index="0" svg:width="2.6458333333333cm" svg:height="1.2594166666667cm"><draw:image xlink:href="Pictures/1b935b6cde9ebc74859b66647d746101.png" xlink:type="simple" xlink:show="embed" xlink:actuate="onLoad"/></draw:frame></text:p>
      <text:p text:style-name="Text_20_body">KNX est un protocole standardisé de communication pour bâtiments intelligents. KNX est né de la fusion des standards EHS, EIB (ou Instabus) et Bâtibus. </text:p>
      <text:p text:style-name="Text_20_body">Au contraire d'une installation électrique standard, il n'existe aucune connexion filaire entre les unités de commande et l'alimentation: par exemple, un interrupteur n'est pas directement relié à la lampe correspondante. En effet, les appareils et les équipements électriques sont connectés par le biais du BUS, qui fonctionne sous une 28 V. 
Tous les appareils du BUS peuvent être programmés à l'aide d'un instrument commun. Ainsi, le BUS KNX permet d'obtenir une installation simple et très flexible. Les modifications ultérieures peuvent en outre être réalisées sans toucher aux câblages.</text:p>
      <text:h text:style-name="Heading_20_3" text:outline-level="3"><text:bookmark-start text:name="__RefHeading___prerequis_2"/><text:bookmark-start text:name="prerequis"/>Prérequis<text:bookmark-end text:name="__RefHeading___prerequis_2"/><text:bookmark-end text:name="prerequis"/></text:h>
      <text:p text:style-name="Text_20_body">Le système CALAOS nécessite quelques composants pour fonctionner avec le bus KNX:</text:p>
      <text:list text:style-name="List_20_1" text:continue-numbering="false">
        <text:list-item>
          <text:p text:style-name="List_20_1_Content_First"> Une tête de station Wago <text:a xlink:type="simple" xlink:href="https://calaos.fr/wiki/fr/750-849" text:style-name="Internet_20_link" text:visited-style-name="Visited_20_Internet_20_Link">750-849</text:a></text:p>
        </text:list-item>
        <text:list-item>
          <text:p text:style-name="List_20_1_Content"> Une borne Wago 753-646</text:p>
        </text:list-item>
        <text:list-item>
          <text:p text:style-name="List_20_1_Content"> Une Alimentation 30Vdc pour alimenter le bus KNX</text:p>
        </text:list-item>
        <text:list-item>
          <text:p text:style-name="List_20_1_Content"> Des modules KNX</text:p>
        </text:list-item>
        <text:list-item>
          <text:p text:style-name="List_20_1_Content_Last"> Le logiciel ETS4 pour le paramétrage</text:p>
        </text:list-item>
      </text:list>
      <text:p text:style-name="Text_20_body">Une Version EST4Lite limité à 20 participant est disponible gratuitement, cependant une formation en ligne est nécessaire.  
Pour plus d'info :</text:p>
      <text:list text:style-name="List_20_1" text:continue-numbering="false">
        <text:list-item>
          <text:p text:style-name="List_20_1_Content_First"> Site internet : <text:a xlink:type="simple" xlink:href="http://wbt4.knx.org" text:style-name="Internet_20_link" text:visited-style-name="Visited_20_Internet_20_Link">http://wbt4.knx.org</text:a></text:p>
        </text:list-item>
        <text:list-item>
          <text:p text:style-name="List_20_1_Content_Last"> Tuto : <text:a xlink:type="simple" xlink:href="http://calaos.fr/forum/attachment.php?aid=65" text:style-name="Internet_20_link" text:visited-style-name="Visited_20_Internet_20_Link">Disponible sur le Forum Calaos</text:a></text:p>
        </text:list-item>
      </text:list>
      <text:h text:style-name="Heading_20_3" text:outline-level="3"><text:bookmark-start text:name="__RefHeading___architecture_3"/><text:bookmark-start text:name="architecture"/>Architecture<text:bookmark-end text:name="__RefHeading___architecture_3"/><text:bookmark-end text:name="architecture"/></text:h>
      <text:p text:style-name="Text_20_body">Le bus KNX communique sur un liaison constitué une paire torsadé (TP).</text:p>
      <text:p text:style-name="Text_20_body">Il est cependant possible de communiquer sur d'autre support :</text:p>
      <text:list text:style-name="List_20_1" text:continue-numbering="false">
        <text:list-item>
          <text:p text:style-name="List_20_1_Content_First"> Par courant porteur (CPL)</text:p>
        </text:list-item>
        <text:list-item>
          <text:p text:style-name="List_20_1_Content"> Par radio fréquence (RF)</text:p>
        </text:list-item>
        <text:list-item>
          <text:p text:style-name="List_20_1_Content"> Par Infra-rouge</text:p>
        </text:list-item>
        <text:list-item>
          <text:p text:style-name="List_20_1_Content_Last"> Par Ethernet (KNX sur IP)</text:p>
        </text:list-item>
      </text:list>
      <text:p text:style-name="Text_20_body">Chaque élément connecté au bus KNX est indépendant des autres éléments.
Il est capable d'envoyer des informations qui sera reçu par les autres éléments, mais traité uniquement par l'élément concerné.</text:p>
      <text:p text:style-name="Text_20_body"><draw:frame draw:style-name="mediacenter" draw:name="1" text:anchor-type="paragraph" draw:z-index="1" svg:width="10.583333333333cm" svg:height="5.5584010840108cm"><draw:image xlink:href="Pictures/04fc527e9c71e8b9f06adc03839611a4.png" xlink:type="simple" xlink:show="embed" xlink:actuate="onLoad"/></draw:frame></text:p>
      <text:p text:style-name="Text_20_body">PL : Power Line
TP : Twisted Pair (paire torsadée)</text:p>
      <text:h text:style-name="Heading_20_5" text:outline-level="5"><text:bookmark-start text:name="__RefHeading___alimentation_4"/><text:bookmark-start text:name="alimentation"/>Alimentation<text:bookmark-end text:name="__RefHeading___alimentation_4"/><text:bookmark-end text:name="alimentation"/></text:h>
      <text:p text:style-name="Text_20_body">Le bus doit être alimenté avec une tension continue nominale de 29Vcc.
La plupart des composants sont alimenter directement par le bus.
La limite inférieure de la tension d'alimentation est de 21Vcc.
La consommation d'un composant est, en moyenne, de l'ordre de 10 mA.</text:p>
      <text:p text:style-name="Text_20_body"><draw:frame draw:style-name="medialeft" draw:name="2" text:anchor-type="paragraph" draw:z-index="2" svg:width="2.6458333333333cm" svg:height="7.9375cm"><draw:image xlink:href="Pictures/38a8f8140f58cd8f3ffb710ddfbe4eb2.jpg" xlink:type="simple" xlink:show="embed" xlink:actuate="onLoad"/></draw:frame> Le câble KNX est composé de deux paires torsadés, d'un drain et d'un écran (feuillard).
La paire Rouge(+)/Noir(-) sert au bus. La paire non-utilisé (Jaune/Blanc) sert uniquement à certain module KNX qui ont besoin d'une alimentation supplémentaire pour fonctionner (Afficheur,...)
<draw:frame draw:style-name="mediacenter" draw:name="3" text:anchor-type="paragraph" draw:z-index="3" svg:width="13.229166666667cm" svg:height="7.2366295764537cm"><draw:image xlink:href="Pictures/2fe0d7063efd786d46caa88ef8ccb132.png" xlink:type="simple" xlink:show="embed" xlink:actuate="onLoad"/></draw:frame></text:p>
      <text:h text:style-name="Heading_20_5" text:outline-level="5"><text:bookmark-start text:name="__RefHeading___limites_du_bus_5"/><text:bookmark-start text:name="limites_du_bus"/>Limites du Bus<text:bookmark-end text:name="__RefHeading___limites_du_bus_5"/><text:bookmark-end text:name="limites_du_bus"/></text:h>
      <text:p text:style-name="Text_20_body">Comme tous les bus, le KNX à des limites de câble à respecter.</text:p>
      <text:list text:style-name="List_20_1" text:continue-numbering="false">
        <text:list-item>
          <text:p text:style-name="List_20_1_Content_First"> Distance maximale entre deux modules : 700 m</text:p>
        </text:list-item>
        <text:list-item>
          <text:p text:style-name="List_20_1_Content"> Distance maximale entre un module et son alimentation : 350 m</text:p>
        </text:list-item>
        <text:list-item>
          <text:p text:style-name="List_20_1_Content"> Longueur maximale du bus : 1000 m</text:p>
        </text:list-item>
        <text:list-item>
          <text:p text:style-name="List_20_1_Content_Last"> Distance maximale entre deux alimentation : 200 m</text:p>
        </text:list-item>
      </text:list>
      <text:h text:style-name="Heading_20_3" text:outline-level="3"><text:bookmark-start text:name="__RefHeading___topologies_6"/><text:bookmark-start text:name="topologies"/>Topologies<text:bookmark-end text:name="__RefHeading___topologies_6"/><text:bookmark-end text:name="topologies"/></text:h>
      <text:p text:style-name="Text_20_body">Une installation peut être divisée en lignes et en zones.
Une ligne contient un maximum de <text:span text:style-name="Strong_20_Emphasis">64 participants</text:span> (modules).
Une zone comporte un maximum de <text:span text:style-name="Strong_20_Emphasis">15 lignes</text:span> reliées à la ligne principale par des coupleurs de ligne
Une dorsale relie un maximum de <text:span text:style-name="Strong_20_Emphasis">15 zones</text:span> par l'intermédiaire des coupleurs de zone.</text:p>
      <text:p text:style-name="Text_20_body"><draw:frame draw:style-name="mediacenter" draw:name="4" text:anchor-type="paragraph" draw:z-index="4" svg:width="13.229166666667cm" svg:height="11.615853658537cm"><draw:image xlink:href="Pictures/511c0172559273815229d841814cfa4f.png" xlink:type="simple" xlink:show="embed" xlink:actuate="onLoad"/></draw:frame></text:p>
      <text:h text:style-name="Heading_20_3" text:outline-level="3"><text:bookmark-start text:name="__RefHeading___programmation_7"/><text:bookmark-start text:name="programmation"/>Programmation<text:bookmark-end text:name="__RefHeading___programmation_7"/><text:bookmark-end text:name="programmation"/></text:h>
      <text:h text:style-name="Heading_20_5" text:outline-level="5"><text:bookmark-start text:name="__RefHeading___programmation_ets_8"/><text:bookmark-start text:name="programmation_ets"/>Programmation ETS<text:bookmark-end text:name="__RefHeading___programmation_ets_8"/><text:bookmark-end text:name="programmation_ets"/></text:h>
      <text:p text:style-name="Text_20_body"><draw:frame draw:style-name="media" draw:name="5" text:anchor-type="as-char" draw:z-index="5" svg:width="2.1166666666667cm" svg:height="0.396875cm"><draw:image xlink:href="Pictures/6a92060c9593a63d15217193543879f7.gif" xlink:type="simple" xlink:show="embed" xlink:actuate="onLoad"/></draw:frame></text:p>
      <text:h text:style-name="Heading_20_5" text:outline-level="5"><text:bookmark-start text:name="__RefHeading___programmation_calaos_9"/><text:bookmark-start text:name="programmation_calaos"/>Programmation CALAOS<text:bookmark-end text:name="__RefHeading___programmation_calaos_9"/><text:bookmark-end text:name="programmation_calaos"/></text:h>
      <text:p text:style-name="Text_20_body"><draw:frame draw:style-name="media" draw:name="6" text:anchor-type="as-char" draw:z-index="6" svg:width="2.1166666666667cm" svg:height="0.396875cm"><draw:image xlink:href="Pictures/6a92060c9593a63d15217193543879f7.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install_knx</dc:title>
  </office:meta>
</office:document-meta>
</file>