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2751c7b0abce6ae5791d872901afbf.png"/>
  <manifest:file-entry manifest:media-type="image/png" manifest:full-path="Pictures/aba4eea1a60c74a2bf934616352fe857.png"/>
  <manifest:file-entry manifest:media-type="image/png" manifest:full-path="Pictures/a43e65befec00e26e51b9596a4a712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influxdb_grafana"/><text:bookmark-start text:name="__RefHeading___historique_avec_influxdb_et_grafana_1"/><text:bookmark-start text:name="historique_avec_influxdb_et_grafana"/>Historique avec InfluxDb et Grafana<text:bookmark-end text:name="__RefHeading___historique_avec_influxdb_et_grafana_1"/><text:bookmark-end text:name="historique_avec_influxdb_et_grafana"/></text:h>
      <text:p text:style-name="Text_20_body">Depuis la version de juillet 2020, calaos en v3 peut envoyer les données des IO dans une base InfluxDb et permettre d'afficher des courbes dans un outil tel que Grafana. A partir de la version 	
`calaos-os-intel-corei7-64-v3.0-alpha6-13-gac1afde-2020-07-02` de calaos-os, InfluxDb et Grafana sont intégré à l'image. En suivant ce tutoriel il vous sera possible de les activer et de configurer le tout sur votre installation.</text:p>
      <text:h text:style-name="Heading_20_1" text:outline-level="1"><text:bookmark-start text:name="__RefHeading___activer_les_services_2"/><text:bookmark-start text:name="activer_les_services"/>Activer les services<text:bookmark-end text:name="__RefHeading___activer_les_services_2"/><text:bookmark-end text:name="activer_les_services"/></text:h>
      <text:p text:style-name="Text_20_body">En SSH sur le serveur il faut activer les services correspondants:</text:p>
      <text:p text:style-name="Preformatted_20_Text">root@intel-corei7-64:~# systemctl enable influxdb --now<text:line-break/>root@intel-corei7-64:~# systemctl enable grafana --now</text:p>
      <text:p text:style-name="Text_20_body">Verifier si les services sont bien lancés:</text:p>
      <text:p text:style-name="Preformatted_20_Text">root@intel-corei7-64:~# systemctl status influxdb<text:line-break/>● influxdb.service - InfluxDB is an open-source, distributed, time series database<text:line-break/><text:s text:c="3"/>Loaded: loaded (/lib/systemd/system/influxdb.service; disabled; vendor preset: enabled)<text:line-break/><text:s text:c="3"/>Active: active (running) since Fri 2020-07-10 07:28:07 UTC; 1s ago<text:line-break/><text:s text:c="5"/>Docs: https://docs.influxdata.com/influxdb/<text:line-break/> Main PID: 891 (influxd)<text:line-break/><text:s text:c="4"/>Tasks: 10 (limit: 2363)<text:line-break/><text:s text:c="3"/>Memory: 70.5M<text:line-break/><text:s text:c="3"/>CGroup: /system.slice/influxdb.service<text:line-break/><text:s text:c="11"/>└─891 /usr/bin/influxd -config /etc/influxdb/influxdb.conf</text:p>
      <text:p text:style-name="Preformatted_20_Text">root@intel-corei7-64:~# systemctl status grafana<text:line-break/>● grafana.service - Grafana instance<text:line-break/><text:s text:c="3"/>Loaded: loaded (/lib/systemd/system/grafana.service; disabled; vendor preset: enabled)<text:line-break/><text:s text:c="3"/>Active: active (running) since Fri 2020-07-10 07:30:45 UTC; 1s ago<text:line-break/><text:s text:c="5"/>Docs: http://docs.grafana.org<text:line-break/> Main PID: 974 (grafana-server)<text:line-break/><text:s text:c="4"/>Tasks: 10 (limit: 2363)<text:line-break/><text:s text:c="3"/>Memory: 33.3M<text:line-break/><text:s text:c="3"/>CGroup: /system.slice/grafana.service<text:line-break/><text:s text:c="11"/>└─974 /usr/bin/grafana-server --config=/etc/grafana/grafana.ini --pidfile=/var/run/grafana/grafana-server.pid --packaging=deb cfg:default.paths.logs=/var/log/grafana cfg:default.paths.data=/var/lib/grafana cfg:default.paths.plugins=/var/lib/grafana/plugins cf&gt;</text:p>
      <text:p text:style-name="Text_20_body">Vous devez avoir <text:span text:style-name="Source_20_Text">Active: active (running)</text:span></text:p>
      <text:h text:style-name="Heading_20_1" text:outline-level="1"><text:bookmark-start text:name="__RefHeading___configurer_calaos-server_3"/><text:bookmark-start text:name="configurer_calaos-server"/>Configurer calaos-server<text:bookmark-end text:name="__RefHeading___configurer_calaos-server_3"/><text:bookmark-end text:name="configurer_calaos-server"/></text:h>
      <text:p text:style-name="Text_20_body">Pour que Calaos puisse envoyer les données sur InfluxDb il faut activer la fonction:</text:p>
      <text:p text:style-name="Preformatted_20_Text">root@intel-corei7-64:~# calaos_config set influxdb_enabled true<text:line-break/>root@intel-corei7-64:~# calaos_config set influxdb_host 127.0.0.1</text:p>
      <text:p text:style-name="Text_20_body"><text:span text:style-name="Emphasis">Il est possible d'utiliser un serveur InfluxDb externe en utilisant les paramètres:</text:span></text:p>
      <text:p text:style-name="Preformatted_20_Text">root@intel-corei7-64:~# calaos_config set influxdb_port 8086<text:line-break/>root@intel-corei7-64:~# calaos_config set influxdb_database "xxxx"<text:s text:c="4"/>#par defaut la database se nomme "calaos"</text:p>
      <text:p text:style-name="Text_20_body">Puis relancez calaos-server:</text:p>
      <text:p text:style-name="Preformatted_20_Text">root@intel-corei7-64:~# systemctl restart calaos-server</text:p>
      <text:h text:style-name="Heading_20_1" text:outline-level="1"><text:bookmark-start text:name="__RefHeading___activer_l_envoi_de_donnee_dans_calaos_installer_4"/><text:bookmark-start text:name="activer_l_envoi_de_donnee_dans_calaos_installer"/>Activer l'envoi de donnée dans calaos_installer<text:bookmark-end text:name="__RefHeading___activer_l_envoi_de_donnee_dans_calaos_installer_4"/><text:bookmark-end text:name="activer_l_envoi_de_donnee_dans_calaos_installer"/></text:h>
      <text:p text:style-name="Text_20_body">Par défaut aucune donnée n'est envoyé a influxdb. Il faut pour cela activer la propriété <text:span text:style-name="Source_20_Text">logged</text:span> des IO qui vont envoyer leur données.</text:p>
      <text:p text:style-name="Text_20_body">Exemple avec une sonde de température:
<draw:frame draw:style-name="mediacenter" draw:name="0" text:anchor-type="paragraph" draw:z-index="0" svg:width="11.43cm" svg:height="12.779375cm"><draw:image xlink:href="Pictures/f22751c7b0abce6ae5791d872901afbf.png" xlink:type="simple" xlink:show="embed" xlink:actuate="onLoad"/></draw:frame></text:p>
      <text:p text:style-name="Text_20_body">Il faudra attendre quelques minutes/heures pour avoir un nombre suffisant de données dans InfluxDb.</text:p>
      <text:h text:style-name="Heading_20_1" text:outline-level="1"><text:bookmark-start text:name="__RefHeading___configurer_grafana_5"/><text:bookmark-start text:name="configurer_grafana"/>Configurer Grafana<text:bookmark-end text:name="__RefHeading___configurer_grafana_5"/><text:bookmark-end text:name="configurer_grafana"/></text:h>
      <text:p text:style-name="Text_20_body">Grafana est accessible sur <text:a xlink:type="simple" xlink:href="http://ip_de_votre_serveur:3000/" text:style-name="Internet_20_link" text:visited-style-name="Visited_20_Internet_20_Link">http://ip_de_votre_serveur:3000/</text:a></text:p>
      <text:p text:style-name="Text_20_body">La premiere ouverture de cette page demande a changer le mot de passe admin. L'utilisateur par défaut est: <text:span text:style-name="Source_20_Text">admin</text:span>, mot de passe: <text:span text:style-name="Source_20_Text">admin</text:span></text:p>
      <text:h text:style-name="Heading_20_2" text:outline-level="2"><text:bookmark-start text:name="__RefHeading___datasource_6"/><text:bookmark-start text:name="datasource"/>Datasource<text:bookmark-end text:name="__RefHeading___datasource_6"/><text:bookmark-end text:name="datasource"/></text:h>
      <text:p text:style-name="Text_20_body">Il faut ensuite aller dans “Add new Data Source” pour ajouter la connection a InfluxDb</text:p>
      <text:p text:style-name="Text_20_body"><draw:frame draw:style-name="mediacenter" draw:name="1" text:anchor-type="paragraph" draw:z-index="1" svg:width="16.562916666667cm" svg:height="21.193125cm"><draw:image xlink:href="Pictures/aba4eea1a60c74a2bf934616352fe857.png" xlink:type="simple" xlink:show="embed" xlink:actuate="onLoad"/></draw:frame></text:p>
      <text:p text:style-name="Text_20_body">Les paramètres à changer sont:</text:p>
      <text:list text:style-name="List_20_1" text:continue-numbering="false">
        <text:list-item>
          <text:p text:style-name="List_20_1_Content_First"> URL: <text:a xlink:type="simple" xlink:href="http://localhost:8086" text:style-name="Internet_20_link" text:visited-style-name="Visited_20_Internet_20_Link">http://localhost:8086</text:a></text:p>
        </text:list-item>
        <text:list-item>
          <text:p text:style-name="List_20_1_Content_Last"> Database: calaos</text:p>
        </text:list-item>
      </text:list>
      <text:p text:style-name="Text_20_body">Puir valider avec “Save &amp; Test”, si tout est en vert c'est que c'est bon.</text:p>
      <text:h text:style-name="Heading_20_2" text:outline-level="2"><text:bookmark-start text:name="__RefHeading___dashboard_7"/><text:bookmark-start text:name="dashboard"/>Dashboard<text:bookmark-end text:name="__RefHeading___dashboard_7"/><text:bookmark-end text:name="dashboard"/></text:h>
      <text:p text:style-name="Text_20_body">Maintenant on peut ajouter un nouveau “Dashboard” qui est une visualisation avec des Panels. On ajoute un Panel en cliquant sur l'icone d'ajout tout en haut (+).</text:p>
      <text:p text:style-name="Text_20_body">Il faut choisir un panel de type “Graph”. Puis y mettre des “Query”. Chaque Query représente une ligne (de temperature par exemple) sur le graphique. On peut ajouter autant de Query qu'on souhaite.</text:p>
      <text:p text:style-name="Text_20_body">Exempe pour une sonde de temperature dans une pièce:
<draw:frame draw:style-name="mediacenter" draw:name="2" text:anchor-type="paragraph" draw:z-index="2" svg:width="38.073541666667cm" style:rel-width="100%" svg:height="9.3133333333333cm" style:rel-height="scale"><draw:image xlink:href="Pictures/a43e65befec00e26e51b9596a4a71213.png" xlink:type="simple" xlink:show="embed" xlink:actuate="onLoad"/></draw:frame></text:p>
      <text:p text:style-name="Text_20_body">Bien entendu, on peut se créer des Dashboard personnalisé avec autant de Query que l'on souhaite, affichant des données provenants d'autres IO que des températures. Tous les type d'IO sont supportés (aussi bien les volets que les interrupteurs). On peut par exemple afficher une valeur avec le nombre de fois qu'une lumière a été allumé dans une journée. Je vous laisse fouiller Internet pour trouver des informations sur le fonctionnement de Grafana et des Query InfluxD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influxdb_grafana</dc:title>
  </office:meta>
</office:document-meta>
</file>