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4cfb607db9be50e6a2023870ca0e4a.jpg"/>
  <manifest:file-entry manifest:media-type="image/jpeg" manifest:full-path="Pictures/60edac9d8fda567713328e9d9180def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entrale_ssh"/><text:bookmark-start text:name="__RefHeading___acces_ssh_1"/><text:bookmark-start text:name="acces_ssh"/>Accès SSH<text:bookmark-end text:name="__RefHeading___acces_ssh_1"/><text:bookmark-end text:name="acces_ssh"/></text:h>
      <text:p text:style-name="Text_20_body">Le protocole SSH permet d'établir une connexion sécurisée en ligne de commande. La centrale permet ce type d'accès, cependant ce protocole est désactivé par défaut pour des raisons de sécurité. Pour pouvoir en bénéficier, il faudra au préalable l'activer en passant par l'interface web d'administration, dans la partie Configuration.</text:p>
      <text:h text:style-name="Heading_20_2" text:outline-level="2"><text:bookmark-start text:name="__RefHeading___console_2"/><text:bookmark-start text:name="console"/>Console<text:bookmark-end text:name="__RefHeading___console_2"/><text:bookmark-end text:name="console"/></text:h>
      <text:p text:style-name="Text_20_body">Une fois activé, on peut maitenant se connecter en console pour avoir une ligne de commande. Pour cela on peut utiliser un terminal (sous Linux ou Mac OSX) ou l'application  (sous windows).</text:p>
      <text:h text:style-name="Heading_20_3" text:outline-level="3"><text:bookmark-start text:name="__RefHeading___windows_3"/><text:bookmark-start text:name="windows"/>Windows<text:bookmark-end text:name="__RefHeading___windows_3"/><text:bookmark-end text:name="windows"/></text:h>
      <text:p text:style-name="Text_20_body">Il faudra utiliser l'application <text:a xlink:type="simple" xlink:href="http://the.earth.li/~sgtatham/putty/latest/x86/putty.exe" text:style-name="Internet_20_link" text:visited-style-name="Visited_20_Internet_20_Link">Putty</text:a> sous Windows pour accéder à un terminal SSH.</text:p>
      <text:p text:style-name="Text_20_body">Téléchargez l'application, puis exécutez la. Vous devriez vous retrouver avec la fenêtre de connexion de Putty. Il suffira de remplir le champs <text:span text:style-name="Emphasis">Host Name</text:span> avec l'adresse IP de la centrale, puis de cliquer sur <text:span text:style-name="Emphasis">Open</text:span>.</text:p>
      <text:p text:style-name="Text_20_body"><draw:frame draw:style-name="mediacenter" draw:name="Putty Legend" text:anchor-type="paragraph" draw:z-index="0" svg:width="11.773958333333cm"><draw:text-box><text:p text:style-name="legendcenter"><draw:frame draw:style-name="mediacenter" draw:name="Putty" text:anchor-type="paragraph" draw:z-index="0" svg:width="11.773958333333cm" svg:height="10.715625cm"><draw:image xlink:href="Pictures/964cfb607db9be50e6a2023870ca0e4a.jpg" xlink:type="simple" xlink:show="embed" xlink:actuate="onLoad"/></draw:frame>Putty</text:p></draw:text-box></draw:frame></text:p>
      <text:p text:style-name="Text_20_body">Une fois la connexion lancée, vous devrez vous identifier avec les paramètres suivant</text:p>
      <text:list text:style-name="List_20_1" text:continue-numbering="false">
        <text:list-item>
          <text:p text:style-name="List_20_1_Content_First"> login: root</text:p>
        </text:list-item>
        <text:list-item>
          <text:p text:style-name="List_20_1_Content_Last"> mot de passe: rootme</text:p>
        </text:list-item>
      </text:list>
      <text:h text:style-name="Heading_20_3" text:outline-level="3"><text:bookmark-start text:name="__RefHeading___mac_os_et_linux_4"/><text:bookmark-start text:name="mac_os_et_linux"/>Mac OS et Linux<text:bookmark-end text:name="__RefHeading___mac_os_et_linux_4"/><text:bookmark-end text:name="mac_os_et_linux"/></text:h>
      <text:p text:style-name="Text_20_body">Il suffira d'ouvrir un terminal, et de lancer la connexion avec la commande suivante, en pensant a remplacer l'adresse ip de la centrale par la votre:</text:p>
      <text:p text:style-name="Preformatted_20_Text">ssh root@192.168.1.100</text:p>
      <text:p text:style-name="Text_20_body">Puis tapez le mot de passe: rootme</text:p>
      <text:h text:style-name="Heading_20_2" text:outline-level="2"><text:bookmark-start text:name="__RefHeading___systeme_de_fichier_5"/><text:bookmark-start text:name="systeme_de_fichier"/>Système de fichier<text:bookmark-end text:name="__RefHeading___systeme_de_fichier_5"/><text:bookmark-end text:name="systeme_de_fichier"/></text:h>
      <text:p text:style-name="Text_20_body">Grâce a SSH, il est également possible de se connecter avec un explorateur de fichier pour parcourir et modifier les fichiers de la centrale.</text:p>
      <text:h text:style-name="Heading_20_3" text:outline-level="3"><text:bookmark-start text:name="__RefHeading___windows_6"/><text:bookmark-start text:name="windows1"/>Windows<text:bookmark-end text:name="__RefHeading___windows_6"/><text:bookmark-end text:name="windows1"/></text:h>
      <text:p text:style-name="Text_20_body">Il faudra utiliser l'application <text:a xlink:type="simple" xlink:href="http://winscp.net/" text:style-name="Internet_20_link" text:visited-style-name="Visited_20_Internet_20_Link">WinSCP</text:a> sous Windows.</text:p>
      <text:p text:style-name="Text_20_body">Après avoir télécharger et lancé l'application, vous devrez entrer les paramètres suivant:</text:p>
      <text:list text:style-name="List_20_1" text:continue-numbering="false">
        <text:list-item>
          <text:p text:style-name="List_20_1_Content_First"> Host name: adresse ip de la centrale</text:p>
        </text:list-item>
        <text:list-item>
          <text:p text:style-name="List_20_1_Content"> User name</text:p>
        </text:list-item>
        <text:list-item>
          <text:p text:style-name="List_20_1_Content"> Password</text:p>
        </text:list-item>
        <text:list-item>
          <text:p text:style-name="List_20_1_Content_Last"> Protocole: SCP</text:p>
        </text:list-item>
      </text:list>
      <text:p text:style-name="Text_20_body"><draw:frame draw:style-name="mediacenter" draw:name="WinSCP Legend" text:anchor-type="paragraph" draw:z-index="0" svg:width="13.440833333333cm"><draw:text-box><text:p text:style-name="legendcenter"><draw:frame draw:style-name="mediacenter" draw:name="WinSCP" text:anchor-type="paragraph" draw:z-index="1" svg:width="13.440833333333cm" svg:height="8.7841666666667cm"><draw:image xlink:href="Pictures/60edac9d8fda567713328e9d9180def4.jpg" xlink:type="simple" xlink:show="embed" xlink:actuate="onLoad"/></draw:frame>WinSCP</text:p></draw:text-box></draw:frame></text:p>
      <text:h text:style-name="Heading_20_3" text:outline-level="3"><text:bookmark-start text:name="__RefHeading___mac_os_7"/><text:bookmark-start text:name="mac_os"/>Mac OS<text:bookmark-end text:name="__RefHeading___mac_os_7"/><text:bookmark-end text:name="mac_os"/></text:h>
      <text:p text:style-name="Text_20_body">On pourra utiliser l'application <text:a xlink:type="simple" xlink:href="http://static.msi.umn.edu/user_support/ssh/fugu_osx.html" text:style-name="Internet_20_link" text:visited-style-name="Visited_20_Internet_20_Link">Fugu SCP</text:a>  ou <text:a xlink:type="simple" xlink:href="http://cyberduck.ch/" text:style-name="Internet_20_link" text:visited-style-name="Visited_20_Internet_20_Link">Cyberduck</text:a> pour accéder au systè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entrale_ssh</dc:title>
  </office:meta>
</office:document-meta>
</file>