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alaos_video_cam_foscam"/><text:bookmark-start text:name="__RefHeading___utilisation_de_cameras_ip_de_marque_foscam_avec_calaos_1"/><text:bookmark-start text:name="utilisation_de_cameras_ip_de_marque_foscam_avec_calaos"/>Utilisation de caméras IP de marque FOSCAM avec Calaos<text:bookmark-end text:name="__RefHeading___utilisation_de_cameras_ip_de_marque_foscam_avec_calaos_1"/><text:bookmark-end text:name="utilisation_de_cameras_ip_de_marque_foscam_avec_calaos"/></text:h>
      <text:p text:style-name="Text_20_body">Cette page regroupe les informations pour configurer des caméras IP Foscam sur une centrale Calaos. Attention, ceci ne remplace pas la documentation de la caméra elle-même, qu'il est indispensable de lire. En effet, FOSCAM remplace régulièrement le programme interne des caméras, et la connexion de Calaos à celles-ci, change donc en conséquence. </text:p>
      <text:p text:style-name="Text_20_body">Cette page a vocation a être complétée en fonction des évolutions de Foscam.</text:p>
      <text:h text:style-name="Heading_20_2" text:outline-level="2"><text:bookmark-start text:name="__RefHeading___foscam_non_h264_2"/><text:bookmark-start text:name="foscam_non_h264"/>FOSCAM non H264<text:bookmark-end text:name="__RefHeading___foscam_non_h264_2"/><text:bookmark-end text:name="foscam_non_h264"/></text:h>
      <text:p text:style-name="Text_20_body">Les modèles non H264 ont une vidéo par défaut MJPEG, ce qu'accepte bien Calaos.</text:p>
      <text:p text:style-name="Text_20_body">Ces modèles sont simples:
 * Configurer l'IP de votre Caméra
 * Configurer un utilisateur autre que l'administrateur, par exemple</text:p>
      <text:list text:style-name="List_20_1" text:continue-numbering="false">
        <text:list-item>
          <text:p text:style-name="List_20_1_Content_First"> Nom: visucalaos</text:p>
        </text:list-item>
        <text:list-item>
          <text:p text:style-name="List_20_1_Content_Last"> Mot de passe: visucalaos</text:p>
        </text:list-item>
      </text:list>
      <text:p text:style-name="Text_20_body">Vérifier que cela fonctionne bien depuis un navigateur Web:</text:p>
      <text:list text:style-name="List_20_1" text:continue-numbering="false">
        <text:list-item>
          <text:p text:style-name="LastListParagraph_List_20_1_Content_First"> <text:a xlink:type="simple" xlink:href="http://192.168.0.12/snapshot.cgi?user=visucalaos&amp;pwd=visucalaos" text:style-name="Internet_20_link" text:visited-style-name="Visited_20_Internet_20_Link">http://192.168.0.12/snapshot.cgi?user=visucalaos&amp;pwd=visucalaos</text:a></text:p>
        </text:list-item>
      </text:list>
      <text:p text:style-name="Text_20_body">Modifier l'adresse IP, le nom et mot de passe en fonction de votre installation. Si tout cela fonctionne, l'image instantanée doit apparaitre. </text:p>
      <text:p text:style-name="Text_20_body">Les liens de vidéo ne fonctionnent pas toujours dans les navigateurs Web, c'est assez variable, mais vous pouvez toujours essayer:</text:p>
      <text:list text:style-name="List_20_1" text:continue-numbering="false">
        <text:list-item>
          <text:p text:style-name="LastListParagraph_List_20_1_Content_First"> <text:a xlink:type="simple" xlink:href="http://192.168.0.12/videostream.cgi?user=visucalaos&amp;pwd=visucalaos" text:style-name="Internet_20_link" text:visited-style-name="Visited_20_Internet_20_Link">http://192.168.0.12/videostream.cgi?user=visucalaos&amp;pwd=visucalaos</text:a></text:p>
        </text:list-item>
      </text:list>
      <text:p text:style-name="Text_20_body">Dans Calaos Installer, ajouter une caméra avec les caractéristiques suivantes:</text:p>
      <text:list text:style-name="List_20_1" text:continue-numbering="false">
        <text:list-item>
          <text:p text:style-name="List_20_1_Content_First"> Onglet “Standard MJPEG”</text:p>
        </text:list-item>
        <text:list-item>
          <text:p text:style-name="List_20_1_Content"> Adresse IP: indiquer l'IP de votre caméra</text:p>
        </text:list-item>
        <text:list-item>
          <text:p text:style-name="List_20_1_Content"> URL (jpeg): <text:a xlink:type="simple" xlink:href="http://192.168.0.12/snapshot.cgi?user=visucalaos&amp;pwd=visucalaos" text:style-name="Internet_20_link" text:visited-style-name="Visited_20_Internet_20_Link">http://192.168.0.12/snapshot.cgi?user=visucalaos&amp;pwd=visucalaos</text:a></text:p>
        </text:list-item>
        <text:list-item>
          <text:p text:style-name="List_20_1_Content"> URL (mjpeg): <text:a xlink:type="simple" xlink:href="http://192.168.0.12/videostream.cgi?user=visucalaos&amp;pwd=visucalaos" text:style-name="Internet_20_link" text:visited-style-name="Visited_20_Internet_20_Link">http://192.168.0.12/videostream.cgi?user=visucalaos&amp;pwd=visucalaos</text:a></text:p>
        </text:list-item>
        <text:list-item>
          <text:p text:style-name="List_20_1_Content_Last"> URL (mjpeg4): idem que MPJEG ci-dessus</text:p>
        </text:list-item>
      </text:list>
      <text:h text:style-name="Heading_20_2" text:outline-level="2"><text:bookmark-start text:name="__RefHeading___foscam_h264_3"/><text:bookmark-start text:name="foscam_h264"/>FOSCAM H264<text:bookmark-end text:name="__RefHeading___foscam_h264_3"/><text:bookmark-end text:name="foscam_h264"/></text:h>
      <text:p text:style-name="Text_20_body">Les modèles H264 n'utilise plus de vidéo MJPEG par défaut. Néanmoins, FOSCAM a gardé l'option activable si besoin, mais peu documenté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calaos_video_cam_foscam</dc:title>
  </office:meta>
</office:document-meta>
</file>