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file-entry manifest:media-type="image/jpeg" manifest:full-path="Pictures/1159b2ade3d1c972f2645387eb7c0ef5.jpg"/>
  <manifest:file-entry manifest:media-type="image/jpeg" manifest:full-path="Pictures/81a8ee3c0ae7245523a8f774c014c4b5.jpg"/>
  <manifest:file-entry manifest:media-type="image/jpeg" manifest:full-path="Pictures/bae9870bc272633976896b3bd87cfeb5.jpg"/>
  <manifest:file-entry manifest:media-type="image/jpeg" manifest:full-path="Pictures/10d2f59d5d1cd941ba230b361c3363a3.jpg"/>
  <manifest:file-entry manifest:media-type="image/jpeg" manifest:full-path="Pictures/284da29de2ecfc76840924d071a62977.jpg"/>
  <manifest:file-entry manifest:media-type="image/jpeg" manifest:full-path="Pictures/16af8dda19f3cadf4d4042ebc0bb7904.jpg"/>
  <manifest:file-entry manifest:media-type="image/jpeg" manifest:full-path="Pictures/87c3974c9ac1fc3ca4f4c61288cbf13a.jpg"/>
  <manifest:file-entry manifest:media-type="image/jpeg" manifest:full-path="Pictures/acf23cb11b037abd5808ca64ecb58cac.jpg"/>
  <manifest:file-entry manifest:media-type="image/jpeg" manifest:full-path="Pictures/e214c126797ff9f8e0487ae0300cfc90.jpg"/>
  <manifest:file-entry manifest:media-type="image/jpeg" manifest:full-path="Pictures/5c248f6f7b65c81477753c5f8769bd5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installer"/><text:bookmark-start text:name="__RefHeading___logiciel_calaos-installer_1"/><text:bookmark-start text:name="logiciel_calaos-installer"/>Logiciel Calaos-Installer<text:bookmark-end text:name="__RefHeading___logiciel_calaos-installer_1"/><text:bookmark-end text:name="logiciel_calaos-installer"/></text:h>
      <text:p text:style-name="Text_20_body">Ce document présente l’utilisation de Calaos-Installer dans le cadre de la programmation d'un automate Wago et du serveur Calaos.</text:p>
      <text:p text:style-name="Text_20_body"><draw:frame draw:style-name="media" draw:name="0" text:anchor-type="as-char" draw:z-index="0" svg:width="0.396875cm" svg:height="0.396875cm"><draw:image xlink:href="Pictures/589a5857d341c0d49d82ce015c740685.gif" xlink:type="simple" xlink:show="embed" xlink:actuate="onLoad"/></draw:frame> Attention ce logiciel permet de programmer uniquement les automates Wago référencés par Calaos.</text:p>
      <text:h text:style-name="Heading_20_1" text:outline-level="1"><text:bookmark-start text:name="__RefHeading___telechargement_2"/><text:bookmark-start text:name="telechargement"/>Téléchargement<text:bookmark-end text:name="__RefHeading___telechargement_2"/><text:bookmark-end text:name="telechargement"/></text:h>
      <text:p text:style-name="Text_20_body">Le logiciel Calaos-Installer est disponible pour les plateformes Windows, Mac OS X et Linux.</text:p>
      <text:h text:style-name="Heading_20_1" text:outline-level="1"><text:bookmark-start text:name="__RefHeading___presentation_generale_3"/><text:bookmark-start text:name="presentation_generale"/>Présentation générale<text:bookmark-end text:name="__RefHeading___presentation_generale_3"/><text:bookmark-end text:name="presentation_generale"/></text:h>
      <text:list text:style-name="List_20_1" text:continue-numbering="false">
        <text:list-item>
          <text:p text:style-name="LastListParagraph_List_20_1_Content_First"> Il faut savoir qu'il n'est pas nécessaire d'avoir une centrale Calaos installée pour débuter la programmation du mode “dégradé” de l’automate. Pour rappel, ce mode permet un fonctionnement autonome et basique de l’installation. De ce fait, les réglages sont limités dans ce mode, de telle sorte que les entrées ne peuvent accepter que des conditions “true” ou “1 appui” et les sorties n'acceptent que les actions “toggle”. </text:p>
        </text:list-item>
      </text:list>
      <text:p text:style-name="Text_20_body">Une fois le serveur installé, toutes les conditions et actions seront actives et disponibles.</text:p>
      <text:p text:style-name="Text_20_body"><text:a xlink:type="simple" xlink:href="http://www.calaos.fr/download/stable/calaos_installer/" text:style-name="Internet_20_link" text:visited-style-name="Visited_20_Internet_20_Link">Télécharger Calaos-Installer</text:a></text:p>
      <text:h text:style-name="Heading_20_3" text:outline-level="3"><text:bookmark-start text:name="__RefHeading___presentation_4"/><text:bookmark-start text:name="presentation"/>Présentation<text:bookmark-end text:name="__RefHeading___presentation_4"/><text:bookmark-end text:name="presentation"/></text:h>
      <text:p text:style-name="Text_20_body">Le logiciel Calaos-Installer se décompose en quatre parties bien distinctes:</text:p>
      <text:p text:style-name="Text_20_body"><draw:frame draw:style-name="mediacenter" draw:name="  Legend" text:anchor-type="paragraph" draw:z-index="0" svg:width="21.166666666667cm" style:rel-width="100%"><draw:text-box><text:p text:style-name="legendcenter"><draw:frame draw:style-name="mediacenter" draw:name=" " text:anchor-type="paragraph" draw:z-index="1" svg:width="21.166666666667cm" style:rel-width="100%" svg:height="10.971001221001cm" style:rel-height="scale"><draw:image xlink:href="Pictures/1159b2ade3d1c972f2645387eb7c0ef5.jpg" xlink:type="simple" xlink:show="embed" xlink:actuate="onLoad"/></draw:frame> </text:p></draw:text-box></draw:frame></text:p>
      <text:h text:style-name="Heading_20_2" text:outline-level="2"><text:bookmark-start text:name="__RefHeading___partie_maison_5"/><text:bookmark-start text:name="partie_maison"/>Partie maison<text:bookmark-end text:name="__RefHeading___partie_maison_5"/><text:bookmark-end text:name="partie_maison"/></text:h>
      <text:h text:style-name="Heading_20_3" text:outline-level="3"><text:bookmark-start text:name="__RefHeading___ajouter_une_piece_6"/><text:bookmark-start text:name="ajouter_une_piece"/>Ajouter une pièce<text:bookmark-end text:name="__RefHeading___ajouter_une_piece_6"/><text:bookmark-end text:name="ajouter_une_piece"/></text:h>
      <text:p text:style-name="Text_20_body">Il suffit simplement de faire « Ajouter » dans la partie « Maison », puis de sélectionner la rubrique « Pièce », ensuite entrez le nom de votre pièce dans la fenêtre qui apparait, pour finir sélectionnez le type de pièce correspondant à la catégorie dans laquelle la pièce se retrouvera sur l’écran tactile.
Une fois validée, la pièce s’ajoute automatiquement à la liste des pièces de la maison.</text:p>
      <text:p text:style-name="Text_20_body"><draw:frame draw:style-name="mediacenter" draw:name="2" text:anchor-type="paragraph" draw:z-index="2" svg:width="18.520833333333cm" style:rel-width="100%" svg:height="14.587205014749cm" style:rel-height="scale"><draw:image xlink:href="Pictures/81a8ee3c0ae7245523a8f774c014c4b5.jpg" xlink:type="simple" xlink:show="embed" xlink:actuate="onLoad"/></draw:frame></text:p>
      <text:h text:style-name="Heading_20_3" text:outline-level="3"><text:bookmark-start text:name="__RefHeading___ajouter_un_equipement_7"/><text:bookmark-start text:name="ajouter_un_equipement"/>Ajouter un équipement<text:bookmark-end text:name="__RefHeading___ajouter_un_equipement_7"/><text:bookmark-end text:name="ajouter_un_equipement"/></text:h>
      <text:p text:style-name="Text_20_body">Pour ajouter un équipement (interrupteur, lumière, etc.) à une pièce de la maison, sélectionnez la pièce dans laquelle vous voulez ajouter cet équipement. Déroulez le menu “Ajouter” de la partie maison, puis choisissez l'équipement que vous voulez ajouter. Une fois validé, l'équipement va automatiquement s'ajouter dans la pièce présélectionnée. Si toute fois vous n'aviez pas sélectionné la bonne pièce, vous pouvez faire un <text:a xlink:type="simple" xlink:href="http://fr.wikipedia.org/wiki/Glisser-d%C3%A9poser" text:style-name="Internet_20_link" text:visited-style-name="Visited_20_Internet_20_Link">glisser/déplacer</text:a> de l'équipement d'une pièce à l'autre.</text:p>
      <text:h text:style-name="Heading_20_2" text:outline-level="2"><text:bookmark-start text:name="__RefHeading___l_automate_sans_serveur_8"/><text:bookmark-start text:name="l_automate_sans_serveur"/>L'automate sans serveur<text:bookmark-end text:name="__RefHeading___l_automate_sans_serveur_8"/><text:bookmark-end text:name="l_automate_sans_serveur"/></text:h>
      <text:h text:style-name="Heading_20_3" text:outline-level="3"><text:bookmark-start text:name="__RefHeading___creer_un_projet_9"/><text:bookmark-start text:name="creer_un_projet"/>Créer un projet<text:bookmark-end text:name="__RefHeading___creer_un_projet_9"/><text:bookmark-end text:name="creer_un_projet"/></text:h>
      <text:p text:style-name="Text_20_body">Dès la création d'un projet, il est conseillé de le sauvegarder sur votre ordinateur afin de pouvoir réutiliser cette configuration. En effet, dans une installation sans une Centrale Calaos, donc lors de la programmation du mode “dégradé” de l'automate, il n'est pas possible de récupérer la configuration installée dans l'automate. Enregistrer la configuration sur votre PC est donc indispensable.</text:p>
      <text:p text:style-name="Text_20_body">Au préalable, il faudra créer un dossier sur votre poste qui contiendra le projet. Puis sous Calaos-Installer, vous pouvez sauvegarder le projet en cours <draw:frame draw:style-name="media" draw:name="3" text:anchor-type="as-char" draw:z-index="3" svg:width="1.0583333333333cm" svg:height="0.74626068376068cm"><draw:image xlink:href="Pictures/bae9870bc272633976896b3bd87cfeb5.jpg" xlink:type="simple" xlink:show="embed" xlink:actuate="onLoad"/></draw:frame> en choisissant ce dossier.</text:p>
      <text:p text:style-name="Text_20_body"><draw:frame draw:style-name="media" draw:name="4" text:anchor-type="as-char" draw:z-index="4" svg:width="0.396875cm" svg:height="0.396875cm"><draw:image xlink:href="Pictures/589a5857d341c0d49d82ce015c740685.gif" xlink:type="simple" xlink:show="embed" xlink:actuate="onLoad"/></draw:frame> N'oubliez pas de sauvegarder régulièrement votre projet, afin de conserver les toutes dernières modifications.</text:p>
      <text:h text:style-name="Heading_20_3" text:outline-level="3"><text:bookmark-start text:name="__RefHeading___connexion_a_l_automate_10"/><text:bookmark-start text:name="connexion_a_l_automate"/>Connexion à l'automate<text:bookmark-end text:name="__RefHeading___connexion_a_l_automate_10"/><text:bookmark-end text:name="connexion_a_l_automate"/></text:h>
      <text:p text:style-name="Text_20_body">Pour pouvoir se connecter à l'automate, il faudra au préalable modifier l'adresse IP du poste où est installé Calaos-Installer, pour pouvoir accéder au réseau 10.0.0.x ! L'adresse IP par défaut de l'automate est toujours 10.0.0.123.</text:p>
      <text:p text:style-name="Text_20_body"><draw:frame draw:style-name="mediacenter" draw:name="5" text:anchor-type="paragraph" draw:z-index="5" svg:width="7.9375cm" svg:height="5.2916666666667cm"><draw:image xlink:href="Pictures/10d2f59d5d1cd941ba230b361c3363a3.jpg" xlink:type="simple" xlink:show="embed" xlink:actuate="onLoad"/></draw:frame></text:p>
      <text:p text:style-name="Text_20_body">Pour se connecter à l’automate, il faut cliquer sur le bouton « Se connecter » de la page d’accueil. Il suffira ensuite de changer l'adresse IP de l'automate, dans le champs réservé à cet effet, présenté sur l'image ci-dessous.</text:p>
      <text:p text:style-name="Text_20_body"><draw:frame draw:style-name="mediacenter" draw:name="6" text:anchor-type="paragraph" draw:z-index="6" svg:width="18.520833333333cm" style:rel-width="100%" svg:height="13.286174482467cm" style:rel-height="scale"><draw:image xlink:href="Pictures/284da29de2ecfc76840924d071a62977.jpg" xlink:type="simple" xlink:show="embed" xlink:actuate="onLoad"/></draw:frame></text:p>
      <text:p text:style-name="Text_20_body">Une fois l'automate connecté, le statut de cette connexion sera indiqué en bas à droite de la fenêtre principale. La version du logiciel interne de l'automate sera également indiquée.</text:p>
      <text:h text:style-name="Heading_20_3" text:outline-level="3"><text:bookmark-start text:name="__RefHeading___charger_un_programme_11"/><text:bookmark-start text:name="charger_un_programme"/>Charger un programme<text:bookmark-end text:name="__RefHeading___charger_un_programme_11"/><text:bookmark-end text:name="charger_un_programme"/></text:h>
      <text:p text:style-name="Text_20_body">Pour charger votre programme dans l'automate, il faut aller dans la barre de menu, en haut de la page de Calaos-Installer, dans “Projet” puis “Programmer l'automate”.</text:p>
      <text:p text:style-name="Text_20_body"><draw:frame draw:style-name="mediacenter" draw:name="7" text:anchor-type="paragraph" draw:z-index="7" svg:width="13.599583333333cm" svg:height="3.730625cm"><draw:image xlink:href="Pictures/16af8dda19f3cadf4d4042ebc0bb7904.jpg" xlink:type="simple" xlink:show="embed" xlink:actuate="onLoad"/></draw:frame></text:p>
      <text:h text:style-name="Heading_20_3" text:outline-level="3"><text:bookmark-start text:name="__RefHeading___modifier_un_programme_12"/><text:bookmark-start text:name="modifier_un_programme"/>Modifier un programme<text:bookmark-end text:name="__RefHeading___modifier_un_programme_12"/><text:bookmark-end text:name="modifier_un_programme"/></text:h>
      <text:p text:style-name="Text_20_body">Comme indiqué précédemment, il n'est pas réellement possible de modifier le programme dans l'automate, alors cette modification consiste à remplacer le programme existant par un nouveau ou une sauvegarde.</text:p>
      <text:p text:style-name="Text_20_body">Il faut donc :</text:p>
      <text:list text:style-name="List_20_1" text:continue-numbering="false">
        <text:list-item>
          <text:p text:style-name="List_20_1_Content_First"> Ouvrir le projet <draw:frame draw:style-name="media" draw:name="8" text:anchor-type="as-char" draw:z-index="8" svg:width="1.0583333333333cm" svg:height="0.64865591397849cm"><draw:image xlink:href="Pictures/87c3974c9ac1fc3ca4f4c61288cbf13a.jpg" xlink:type="simple" xlink:show="embed" xlink:actuate="onLoad"/></draw:frame>,</text:p>
        </text:list-item>
        <text:list-item>
          <text:p text:style-name="List_20_1_Content"> Commencer par l'enregister dans le dossier de votre machine pour mettre à jour la configuration,</text:p>
        </text:list-item>
        <text:list-item>
          <text:p text:style-name="List_20_1_Content"> Faire les modifications souhaitées, </text:p>
        </text:list-item>
        <text:list-item>
          <text:p text:style-name="List_20_1_Content"> Charger le programme dans l'automate, </text:p>
        </text:list-item>
        <text:list-item>
          <text:p text:style-name="List_20_1_Content_Last"> Et ne pas oublier d'enregistrer à nouveau votre projet dans le dossier sur votre machine <draw:frame draw:style-name="media" draw:name="9" text:anchor-type="as-char" draw:z-index="9" svg:width="1.0583333333333cm" svg:height="0.74626068376068cm"><draw:image xlink:href="Pictures/bae9870bc272633976896b3bd87cfeb5.jpg" xlink:type="simple" xlink:show="embed" xlink:actuate="onLoad"/></draw:frame>.</text:p>
        </text:list-item>
      </text:list>
      <text:h text:style-name="Heading_20_2" text:outline-level="2"><text:bookmark-start text:name="__RefHeading___connexion_a_la_centrale_domotique_calaos_13"/><text:bookmark-start text:name="connexion_a_la_centrale_domotique_calaos"/>Connexion à la centrale domotique Calaos<text:bookmark-end text:name="__RefHeading___connexion_a_la_centrale_domotique_calaos_13"/><text:bookmark-end text:name="connexion_a_la_centrale_domotique_calaos"/></text:h>
      <text:p text:style-name="Text_20_body"><draw:frame draw:style-name="mediacenter" draw:name="10" text:anchor-type="paragraph" draw:z-index="10" svg:width="7.9375cm" svg:height="5.7576492537313cm"><draw:image xlink:href="Pictures/acf23cb11b037abd5808ca64ecb58cac.jpg" xlink:type="simple" xlink:show="embed" xlink:actuate="onLoad"/></draw:frame>
Pour plus de détails sur la centrale domotique Calaos se référer à : <text:a xlink:type="simple" xlink:href="https://calaos.fr/wiki/fr/centrale_calaos" text:style-name="Internet_20_link" text:visited-style-name="Visited_20_Internet_20_Link">Centrale domotique Calaos</text:a></text:p>
      <text:h text:style-name="Heading_20_3" text:outline-level="3"><text:bookmark-start text:name="__RefHeading___charger_un_programme_pour_centrale_14"/><text:bookmark-start text:name="charger_un_programme_pour_centrale"/>Charger un programme pour centrale<text:bookmark-end text:name="__RefHeading___charger_un_programme_pour_centrale_14"/><text:bookmark-end text:name="charger_un_programme_pour_centrale"/></text:h>
      <text:p text:style-name="Text_20_body">Pour ouvrir un projet à partir d'une centrale, il faudra se munir des informations suivantes:</text:p>
      <text:list text:style-name="List_20_1" text:continue-numbering="false">
        <text:list-item>
          <text:p text:style-name="List_20_1_Content_First"> Nom d'utilisateur Calaos</text:p>
        </text:list-item>
        <text:list-item>
          <text:p text:style-name="List_20_1_Content"> Mot de passe</text:p>
        </text:list-item>
        <text:list-item>
          <text:p text:style-name="List_20_1_Content_Last"> Adresse IP de la centrale (optionnel)</text:p>
        </text:list-item>
      </text:list>
      <text:p text:style-name="Text_20_body">Vous pouvez ensuite aller dans le menu “Fichier” -&gt; “Ouvrir un projet en ligne”. Vous devrez ensuite entrer les informations nécessaire à la connexion.</text:p>
      <text:p text:style-name="Text_20_body">Il est possible de se connecter à distance (à travers internet) ou tout simplement si on ne connait l'adresse IP de la centrale. Pour cela, on peut cocher “Connexion par home.calaos.fr” au lieu de remplir le champ de l'adresse IP.</text:p>
      <text:p text:style-name="Text_20_body"><draw:frame draw:style-name="mediacenter" draw:name="11" text:anchor-type="paragraph" draw:z-index="11" svg:width="5.2916666666667cm" svg:height="5.2508043758044cm"><draw:image xlink:href="Pictures/e214c126797ff9f8e0487ae0300cfc90.jpg" xlink:type="simple" xlink:show="embed" xlink:actuate="onLoad"/></draw:frame></text:p>
      <text:h text:style-name="Heading_20_3" text:outline-level="3"><text:bookmark-start text:name="__RefHeading___enregistrer_un_programme_dans_la_centrale_15"/><text:bookmark-start text:name="enregistrer_un_programme_dans_la_centrale"/>Enregistrer un programme dans la centrale<text:bookmark-end text:name="__RefHeading___enregistrer_un_programme_dans_la_centrale_15"/><text:bookmark-end text:name="enregistrer_un_programme_dans_la_centrale"/></text:h>
      <text:p text:style-name="Text_20_body">Une fois votre programme terminé, il va falloir envoyer la configuration vers la centrale. Pour cela la procédure est presque identique à l'ouverture, à la seule différence qu'il faudra choisir “Sauvegarder un projet en ligne”</text:p>
      <text:p text:style-name="Text_20_body"><draw:frame draw:style-name="mediacenter" draw:name="12" text:anchor-type="paragraph" draw:z-index="12" svg:width="18.520833333333cm" style:rel-width="100%" svg:height="8.3929852320675cm" style:rel-height="scale"><draw:image xlink:href="Pictures/5c248f6f7b65c81477753c5f8769bd56.jpg" xlink:type="simple" xlink:show="embed" xlink:actuate="onLoad"/></draw:frame></text:p>
      <text:h text:style-name="Heading_20_1" text:outline-level="1"><text:bookmark-start text:name="__RefHeading___programmation_16"/><text:bookmark-start text:name="programmation"/>Programmation<text:bookmark-end text:name="__RefHeading___programmation_16"/><text:bookmark-end text:name="programmation"/></text:h>
      <text:h text:style-name="Heading_20_4" text:outline-level="4"><text:bookmark-start text:name="__RefHeading___ajouter_des_elements_dans_la_maison_17"/><text:bookmark-start text:name="ajouter_des_elements_dans_la_maison"/>Ajouter des éléments dans la maison<text:bookmark-end text:name="__RefHeading___ajouter_des_elements_dans_la_maison_17"/><text:bookmark-end text:name="ajouter_des_elements_dans_la_maison"/></text:h>
      <text:p text:style-name="Text_20_body"><text:a xlink:type="simple" xlink:href="https://calaos.fr/wiki/fr/detection_des_boutons" text:style-name="Internet_20_link" text:visited-style-name="Visited_20_Internet_20_Link">Détection des boutons poussoir</text:a></text:p>
      <text:p text:style-name="Text_20_body"><text:a xlink:type="simple" xlink:href="https://calaos.fr/wiki/fr/ajouter_une_lumiere" text:style-name="Internet_20_link" text:visited-style-name="Visited_20_Internet_20_Link">Ajouter une lumière ou d'une prise commandée</text:a></text:p>
      <text:p text:style-name="Text_20_body"><text:a xlink:type="simple" xlink:href="https://calaos.fr/wiki/fr/ajouter_un_volet" text:style-name="Internet_20_link" text:visited-style-name="Visited_20_Internet_20_Link">Ajouter un volet</text:a></text:p>
      <text:p text:style-name="Text_20_body"><text:a xlink:type="simple" xlink:href="https://calaos.fr/wiki/fr/lumiere_dalli" text:style-name="Internet_20_link" text:visited-style-name="Visited_20_Internet_20_Link">Ajouter des lumière DALI</text:a></text:p>
      <text:p text:style-name="Text_20_body"><text:a xlink:type="simple" xlink:href="https://calaos.fr/wiki/fr/lumiere_dmx" text:style-name="Internet_20_link" text:visited-style-name="Visited_20_Internet_20_Link">Ajouter des lumière DMX</text:a></text:p>
      <text:p text:style-name="Text_20_body"><text:a xlink:type="simple" xlink:href="https://calaos.fr/wiki/fr/sonde_de_temperature" text:style-name="Internet_20_link" text:visited-style-name="Visited_20_Internet_20_Link">Ajouter une sonde de température</text:a></text:p>
      <text:p text:style-name="Text_20_body"><text:a xlink:type="simple" xlink:href="https://calaos.fr/wiki/fr/camera" text:style-name="Internet_20_link" text:visited-style-name="Visited_20_Internet_20_Link">Ajouter une caméra</text:a></text:p>
      <text:p text:style-name="Text_20_body"><text:a xlink:type="simple" xlink:href="https://calaos.fr/wiki/fr/lecteur_de_musique" text:style-name="Internet_20_link" text:visited-style-name="Visited_20_Internet_20_Link">Ajouter un lecteur de musique</text:a></text:p>
      <text:h text:style-name="Heading_20_4" text:outline-level="4"><text:bookmark-start text:name="__RefHeading___etablir_des_regles_18"/><text:bookmark-start text:name="etablir_des_regles"/>Établir des règles<text:bookmark-end text:name="__RefHeading___etablir_des_regles_18"/><text:bookmark-end text:name="etablir_des_regles"/></text:h>
      <text:p text:style-name="Text_20_body"><text:a xlink:type="simple" xlink:href="https://calaos.fr/wiki/fr/programmer_une_lampe_sur_un_bouton" text:style-name="Internet_20_link" text:visited-style-name="Visited_20_Internet_20_Link">Programmer une sortie(lumiére, volet, prise comandée...) sur un bouton standard</text:a></text:p>
      <text:p text:style-name="Text_20_body"><text:a xlink:type="simple" xlink:href="https://calaos.fr/wiki/fr/programmer_un_bouton_triple_action" text:style-name="Internet_20_link" text:visited-style-name="Visited_20_Internet_20_Link">Programmer une sortie sur un bouton triples actions</text:a></text:p>
      <text:p text:style-name="Text_20_body"><text:a xlink:type="simple" xlink:href="https://calaos.fr/wiki/fr/programmation_de_variation" text:style-name="Internet_20_link" text:visited-style-name="Visited_20_Internet_20_Link">Programmation d'une lumière DALI ou DMX sur un bouton</text:a></text:p>
      <text:h text:style-name="Heading_20_4" text:outline-level="4"><text:bookmark-start text:name="__RefHeading___etablir_une_variable_19"/><text:bookmark-start text:name="etablir_une_variable"/>Établir une variable<text:bookmark-end text:name="__RefHeading___etablir_une_variable_19"/><text:bookmark-end text:name="etablir_une_variable"/></text:h>
      <text:p text:style-name="Text_20_body"><text:a xlink:type="simple" xlink:href="https://calaos.fr/wiki/fr/creer_une_variable_interne" text:style-name="Internet_20_link" text:visited-style-name="Visited_20_Internet_20_Link">Créer une variable interne</text:a></text:p>
      <text:p text:style-name="Text_20_body"><text:a xlink:type="simple" xlink:href="https://calaos.fr/wiki/fr/creer_une_variable_scenario" text:style-name="Internet_20_link" text:visited-style-name="Visited_20_Internet_20_Link">Créer une variable scénario</text:a></text:p>
      <text:p text:style-name="Text_20_body"><text:a xlink:type="simple" xlink:href="https://calaos.fr/wiki/fr/creer_une_variable_horaire" text:style-name="Internet_20_link" text:visited-style-name="Visited_20_Internet_20_Link">Créer une variable horai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installer</dc:title>
  </office:meta>
</office:document-meta>
</file>