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alaos_audio_amp"/><text:bookmark-start text:name="__RefHeading___ampli_audio_video_supportes_par_calaos_1"/><text:bookmark-start text:name="ampli_audio_video_supportes_par_calaos"/>Ampli audio vidéo supportés par Calaos<text:bookmark-end text:name="__RefHeading___ampli_audio_video_supportes_par_calaos_1"/><text:bookmark-end text:name="ampli_audio_video_supportes_par_calaos"/></text:h>
      <text:p text:style-name="Text_20_body">Le contrôle d'ampli audio/vidéo est intégré dans Calaos v2, voici la liste des amplis qui sont supportés pour le moment:
- Marantz
- Onkyo
- Pioneer
- Denon</text:p>
      <text:p text:style-name="Text_20_body">Pour les modèles de chaque marque, une prise réseau RJ45 est bien sûr nécessai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calaos_audio_amp</dc:title>
  </office:meta>
</office:document-meta>
</file>