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caff29025fd110edd079ee7dd059eb6.png"/>
  <manifest:file-entry manifest:media-type="image/jpeg" manifest:full-path="Pictures/5460fc1004cc10aceba8ec84fe26348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automate_wago"/><text:bookmark-start text:name="__RefHeading___automate_wago_1"/><text:bookmark-start text:name="automate_wago"/>Automate wago<text:bookmark-end text:name="__RefHeading___automate_wago_1"/><text:bookmark-end text:name="automate_wago"/></text:h>
      <text:p text:style-name="Text_20_body"><draw:frame draw:style-name="media" draw:name="Automate Wago Legend" text:anchor-type="as-char" draw:z-index="0" svg:width="6.4822916666667cm"><draw:text-box><text:p text:style-name="legendcenter"><draw:frame draw:style-name="media" draw:name="Automate Wago" text:anchor-type="as-char" draw:z-index="0" svg:width="6.4822916666667cm" svg:height="4.2597916666667cm"><draw:image xlink:href="Pictures/3caff29025fd110edd079ee7dd059eb6.png" xlink:type="simple" xlink:show="embed" xlink:actuate="onLoad"/></draw:frame>Automate Wago</text:p></draw:text-box></draw:frame></text:p>
      <text:p text:style-name="Text_20_body">L'automate Wago est la base d'une installation Calaos. Elle est composé de matériel industriel pour des questions de pérennité et de qualité. L'automate nous servira à effectuer le pilotage des tous les éléments électriques de la maison, ainsi que de faire l'acquisition des interrupteurs, sondes de température, capteurs, etc... Il sert donc a faire le lien entre le monde informatique de la centrale et le monde électrique.</text:p>
      <text:h text:style-name="Heading_20_5" text:outline-level="5"><text:bookmark-start text:name="__RefHeading___securite_2"/><text:bookmark-start text:name="securite"/>Sécurité<text:bookmark-end text:name="__RefHeading___securite_2"/><text:bookmark-end text:name="securite"/></text:h>
      <text:p text:style-name="Text_20_body">L'automate contient également un petit programme de secours en cas de panne informatique. Il prend donc le relais dès qu'il y a un problème. Cela garantie une meilleure fiabilité du système et l'utilisateur pourra agir sur sa maison comme avec une installation électrique classique. Les doutes relatifs aux pannes “informatiques” sont donc écartés.</text:p>
      <text:h text:style-name="Heading_20_2" text:outline-level="2"><text:bookmark-start text:name="__RefHeading___gamme_d_automate_3"/><text:bookmark-start text:name="gamme_d_automate"/>Gamme d'automate<text:bookmark-end text:name="__RefHeading___gamme_d_automate_3"/><text:bookmark-end text:name="gamme_d_automate"/></text:h>
      <text:p text:style-name="Text_20_body">L'automate Wago  a l'avantage d'être modulaire, afin de s'adapter au mieux à la maison de chaque client, ainsi que de pouvoir évoluer. Il sera toujours possible de rajouter par la suite un module pour piloter une pièce supplémentaire. Le module de “tête” comprend l'intelligence du système ainsi qu'un port de communication réseau (ou plus pour la version KNX) afin de pouvoir dialoguer avec le monde informatique et recevoir les ordres de la centrale. Il permet de connecter sur son bus interne les bornes d'entrées/sorties aussi bien analogiques que digitales, mais également des bornes spécifiques à d'autre bus de communication (DALI, KNX, etc...)</text:p>
      <text:p text:style-name="Text_20_body">Nous utilisons principalement 2 têtes automate suivant le type d'installation:</text:p>
      <text:list text:style-name="List_20_1" text:continue-numbering="false">
        <text:list-item>
          <text:p text:style-name="List_20_1_Content_First"> La tête <text:a xlink:type="simple" xlink:href="https://calaos.fr/wiki/fr/750-841" text:style-name="Internet_20_link" text:visited-style-name="Visited_20_Internet_20_Link">750-841</text:a> pour les installations dites “classique”</text:p>
        </text:list-item>
        <text:list-item>
          <text:p text:style-name="List_20_1_Content_Last"> La tête <text:a xlink:type="simple" xlink:href="https://calaos.fr/wiki/fr/750-849" text:style-name="Internet_20_link" text:visited-style-name="Visited_20_Internet_20_Link">750-849</text:a> pour les installations nécessitants une compatibilité KNX.</text:p>
        </text:list-item>
      </text:list>
      <text:p text:style-name="Text_20_body">Pour plus d'informations sur une installation Calaos compatible KNX vous pouvez aller voir cette page:</text:p>
      <text:list text:style-name="List_20_1" text:continue-numbering="false">
        <text:list-item>
          <text:p text:style-name="LastListParagraph_List_20_1_Content_First"> <text:a xlink:type="simple" xlink:href="https://calaos.fr/wiki/fr/install_knx" text:style-name="Internet_20_link" text:visited-style-name="Visited_20_Internet_20_Link">Installation KNX</text:a></text:p>
        </text:list-item>
      </text:list>
      <text:p text:style-name="Text_20_body">Du point de vue de la sécurité, il respecte le degré de protection IP20 et intègre une séparation galvanique de l'électronique interne et du champs contre les courts circuits.
<draw:frame draw:style-name="mediacenter" draw:name="Wago Controller Legend" text:anchor-type="paragraph" draw:z-index="0" svg:width="16.218958333333cm"><draw:text-box><text:p text:style-name="legendcenter"><draw:frame draw:style-name="mediacenter" draw:name="Wago Controller" text:anchor-type="paragraph" draw:z-index="1" svg:width="16.218958333333cm" svg:height="9.2075cm"><draw:image xlink:href="Pictures/5460fc1004cc10aceba8ec84fe263487.jpg" xlink:type="simple" xlink:show="embed" xlink:actuate="onLoad"/></draw:frame>Wago Controller</text:p></draw:text-box></draw:frame></text:p>
      <text:h text:style-name="Heading_20_3" text:outline-level="3"><text:bookmark-start text:name="__RefHeading___modules_d_entreessorties_4"/><text:bookmark-start text:name="modules_d_entreessorties"/>Modules d'entrées/sorties<text:bookmark-end text:name="__RefHeading___modules_d_entreessorties_4"/><text:bookmark-end text:name="modules_d_entreessorties"/></text:h>
      <text:p text:style-name="Text_20_body">Suivant la configuration de la maison, nous utilisons un ou plusieurs modules d'entrées/sorties standard Wago de la famille 750.</text:p>
      <text:h text:style-name="Heading_20_2" text:outline-level="2"><text:bookmark-start text:name="__RefHeading___module_d_entreessorties_automate_5"/><text:bookmark-start text:name="module_d_entreessorties_automate"/>Module d'entrées/sorties automate<text:bookmark-end text:name="__RefHeading___module_d_entreessorties_automate_5"/><text:bookmark-end text:name="module_d_entreessorties_automate"/></text:h>
      <text:p text:style-name="Text_20_body">Afin d’acquérir les informations des interrupteurs, nous utilisons des bornes d'entrées digitales. Ces bornes fonctionnent en courant faible 24V et utilisent le principe du <text:a xlink:type="simple" xlink:href="http://fr.wikipedia.org/wiki/Tout_ou_rien" text:style-name="Internet_20_link" text:visited-style-name="Visited_20_Internet_20_Link">tout ou rien</text:a> (TOR). 
Vous retrouverez plus d'informations sur les pages ci-dessous.</text:p>
      <text:h text:style-name="Heading_20_3" text:outline-level="3"><text:bookmark-start text:name="__RefHeading___interrupteurs_capteurs_tor_6"/><text:bookmark-start text:name="interrupteurs_capteurs_tor"/>Interrupteurs, capteurs TOR<text:bookmark-end text:name="__RefHeading___interrupteurs_capteurs_tor_6"/><text:bookmark-end text:name="interrupteurs_capteurs_tor"/></text:h>
      <text:list text:style-name="List_20_1" text:continue-numbering="false">
        <text:list-item>
          <text:p text:style-name="List_20_1_Content_First"> <text:a xlink:type="simple" xlink:href="https://calaos.fr/wiki/fr/750-430" text:style-name="Internet_20_link" text:visited-style-name="Visited_20_Internet_20_Link">Module d'entrées 8 canaux 24V</text:a></text:p>
        </text:list-item>
        <text:list-item>
          <text:p text:style-name="List_20_1_Content_Last"> <text:a xlink:type="simple" xlink:href="https://calaos.fr/wiki/fr/750-1405" text:style-name="Internet_20_link" text:visited-style-name="Visited_20_Internet_20_Link">Module d'entrées 16 canaux 24V</text:a></text:p>
        </text:list-item>
      </text:list>
      <text:h text:style-name="Heading_20_3" text:outline-level="3"><text:bookmark-start text:name="__RefHeading___point_lumineux_volets_sortie_tor_7"/><text:bookmark-start text:name="point_lumineux_volets_sortie_tor"/>Point lumineux, volets, sortie TOR, ...<text:bookmark-end text:name="__RefHeading___point_lumineux_volets_sortie_tor_7"/><text:bookmark-end text:name="point_lumineux_volets_sortie_tor"/></text:h>
      <text:list text:style-name="List_20_1" text:continue-numbering="false">
        <text:list-item>
          <text:p text:style-name="List_20_1_Content_First"> <text:a xlink:type="simple" xlink:href="https://calaos.fr/wiki/fr/750-530" text:style-name="Internet_20_link" text:visited-style-name="Visited_20_Internet_20_Link">Module de sorties 8 canaux 24V</text:a></text:p>
        </text:list-item>
        <text:list-item>
          <text:p text:style-name="List_20_1_Content_Last"> <text:a xlink:type="simple" xlink:href="https://calaos.fr/wiki/fr/750-1504" text:style-name="Internet_20_link" text:visited-style-name="Visited_20_Internet_20_Link">Module de sorties 16 canaux 24V</text:a></text:p>
        </text:list-item>
      </text:list>
      <text:h text:style-name="Heading_20_3" text:outline-level="3"><text:bookmark-start text:name="__RefHeading___variation_de_lumiere_8"/><text:bookmark-start text:name="variation_de_lumiere"/>Variation de lumière<text:bookmark-end text:name="__RefHeading___variation_de_lumiere_8"/><text:bookmark-end text:name="variation_de_lumiere"/></text:h>
      <text:list text:style-name="List_20_1" text:continue-numbering="false">
        <text:list-item>
          <text:p text:style-name="List_20_1_Content_First"> <text:a xlink:type="simple" xlink:href="https://calaos.fr/wiki/fr/750-641" text:style-name="Internet_20_link" text:visited-style-name="Visited_20_Internet_20_Link">Module d'interface DALI</text:a></text:p>
        </text:list-item>
        <text:list-item>
          <text:p text:style-name="List_20_1_Content_Last"> <text:a xlink:type="simple" xlink:href="https://calaos.fr/wiki/fr/dmx-lan" text:style-name="Internet_20_link" text:visited-style-name="Visited_20_Internet_20_Link">Module de pilotage DMX</text:a></text:p>
        </text:list-item>
      </text:list>
      <text:h text:style-name="Heading_20_3" text:outline-level="3"><text:bookmark-start text:name="__RefHeading___chauffage_divers_9"/><text:bookmark-start text:name="chauffage_divers"/>Chauffage, divers, ...<text:bookmark-end text:name="__RefHeading___chauffage_divers_9"/><text:bookmark-end text:name="chauffage_divers"/></text:h>
      <text:list text:style-name="List_20_1" text:continue-numbering="false">
        <text:list-item>
          <text:p text:style-name="List_20_1_Content_First"> <text:a xlink:type="simple" xlink:href="https://calaos.fr/wiki/fr/750-460" text:style-name="Internet_20_link" text:visited-style-name="Visited_20_Internet_20_Link">Module d'entrée analogique 4 canaux pour sondes de température</text:a></text:p>
        </text:list-item>
        <text:list-item>
          <text:p text:style-name="List_20_1_Content"> <text:a xlink:type="simple" xlink:href="https://calaos.fr/wiki/fr/entree_analog" text:style-name="Internet_20_link" text:visited-style-name="Visited_20_Internet_20_Link">Module d'entrées analogiques</text:a></text:p>
        </text:list-item>
        <text:list-item>
          <text:p text:style-name="List_20_1_Content_Last"> <text:a xlink:type="simple" xlink:href="https://calaos.fr/wiki/fr/sortie_analog" text:style-name="Internet_20_link" text:visited-style-name="Visited_20_Internet_20_Link">Module de sorties analogiques</text:a></text:p>
        </text:list-item>
      </text:list>
      <text:p text:style-name="Text_20_body"><text:line-break/>
Vous retrouverez plus d'informations relatives à la gestion de chauffage ici:</text:p>
      <text:list text:style-name="List_20_1" text:continue-numbering="false">
        <text:list-item>
          <text:p text:style-name="LastListParagraph_List_20_1_Content_First"> <text:a xlink:type="simple" xlink:href="https://calaos.fr/wiki/fr/gestion_chauffage" text:style-name="Internet_20_link" text:visited-style-name="Visited_20_Internet_20_Link">Gestion de chauffag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automate_wago</dc:title>
  </office:meta>
</office:document-meta>
</file>