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8d8192210988db7bc8d9c5588d6b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ajouter_un_volet"/><text:bookmark-start text:name="__RefHeading___comment_ajouter_un_volet_roulant_1"/><text:bookmark-start text:name="comment_ajouter_un_volet_roulant"/>Comment ajouter un volet roulant<text:bookmark-end text:name="__RefHeading___comment_ajouter_un_volet_roulant_1"/><text:bookmark-end text:name="comment_ajouter_un_volet_roulant"/></text:h>
      <text:p text:style-name="Text_20_body">Pour le câblage d'un volet se référer au <text:a xlink:type="simple" xlink:href="https://calaos.fr/wiki/fr/750-530" text:style-name="Internet_20_link" text:visited-style-name="Visited_20_Internet_20_Link">Module de sortie 8 canaux 24V</text:a></text:p>
      <text:p text:style-name="Text_20_body">Comme pour les lampes, un repérage rigoureux doit être fait au préalable, car il va valoir rentrer le numéro de la variable de la montée et descente propre à chaque volet.</text:p>
      <text:p text:style-name="Text_20_body">Attention les numéros de variable commence à 0, par conséquence votre premiére sortie sur l'automate est la variable “0”, donc toutes les sorties sont décalées d'un rang par rapport aux variables. </text:p>
      <text:p text:style-name="Text_20_body"><draw:frame draw:style-name="mediacenter" draw:name="0" text:anchor-type="paragraph" draw:z-index="0" svg:width="19.84375cm" style:rel-width="100%" svg:height="16.794366399083cm" style:rel-height="scale"><draw:image xlink:href="Pictures/4d8d8192210988db7bc8d9c5588d6b39.jpg" xlink:type="simple" xlink:show="embed" xlink:actuate="onLoad"/></draw:frame></text:p>
      <text:p text:style-name="Text_20_body">Il est important de cocher l'option 841/849, si vous avez une tête 750-841 ou 750-849 car si vous oubliez de cocher cette option en mode dégradé votre installation fonctionnera mais une fois le serveur installé tout les sorties, dont l'option 841/849 n'auront pas étaient cochées, ne fonctionneront plu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ajouter_un_volet</dc:title>
  </office:meta>
</office:document-meta>
</file>