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5a9d8d7caaf780d7273afd882b65b0c.jpg"/>
  <manifest:file-entry manifest:media-type="image/png" manifest:full-path="Pictures/9bb2593b56834bb3ec23911ca2e1038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750-530"/><text:bookmark-start text:name="__RefHeading___module_de_sortie_8_canaux_24v_1"/><text:bookmark-start text:name="module_de_sortie_8_canaux_24v"/>Module de sortie 8 canaux 24V<text:bookmark-end text:name="__RefHeading___module_de_sortie_8_canaux_24v_1"/><text:bookmark-end text:name="module_de_sortie_8_canaux_24v"/></text:h>
      <text:p text:style-name="Text_20_body">Pour le pilotage des éléments électriques tels que les points lumineux, les volets/stores électrique, les prises commandées, etc... nous utilisons le module de sorties digitales 24V DC. Cette borne de sorties <text:a xlink:type="simple" xlink:href="http://fr.wikipedia.org/wiki/Tout_ou_rien" text:style-name="Internet_20_link" text:visited-style-name="Visited_20_Internet_20_Link">tout ou rien</text:a> permet de raccorder 8 actioneurs. Habituellement les actionneurs sont des relais de puissance 24V/220V 16A permettant de supporter la charge des points lumineux et des prises commandées d'une maison.</text:p>
      <text:p text:style-name="Text_20_body">La borne permet de raccorder 8 contacts secs et elle est séparé galvaniquement.</text:p>
      <text:p text:style-name="Text_20_body"><draw:frame draw:style-name="mediacenter" draw:name="Wago 750-530 Legend" text:anchor-type="paragraph" draw:z-index="0" svg:width="9.2604166666667cm"><draw:text-box><text:p text:style-name="legendcenter"><draw:frame draw:style-name="mediacenter" draw:name="Wago 750-530" text:anchor-type="paragraph" draw:z-index="0" svg:width="9.2604166666667cm" svg:height="10.221403301887cm"><draw:image xlink:href="Pictures/15a9d8d7caaf780d7273afd882b65b0c.jpg" xlink:type="simple" xlink:show="embed" xlink:actuate="onLoad"/></draw:frame>Wago 750-530</text:p></draw:text-box></draw:frame></text:p>
      <text:h text:style-name="Heading_20_2" text:outline-level="2"><text:bookmark-start text:name="__RefHeading___cablage_2"/><text:bookmark-start text:name="cablage"/>Câblage<text:bookmark-end text:name="__RefHeading___cablage_2"/><text:bookmark-end text:name="cablage"/></text:h>
      <text:p text:style-name="Text_20_body">Le câblage des sorties sur relais s'effectue en basse tension comme sur le schéma ci-dessous.</text:p>
      <text:p text:style-name="Text_20_body"><draw:frame draw:style-name="mediacenter" draw:name="Schema relais Legend" text:anchor-type="paragraph" draw:z-index="0" svg:width="11.90625cm"><draw:text-box><text:p text:style-name="legendcenter"><draw:frame draw:style-name="mediacenter" draw:name="Schema relais" text:anchor-type="paragraph" draw:z-index="1" svg:width="11.90625cm" svg:height="12.207674050633cm"><draw:image xlink:href="Pictures/9bb2593b56834bb3ec23911ca2e10381.png" xlink:type="simple" xlink:show="embed" xlink:actuate="onLoad"/></draw:frame>Schema relais</text:p></draw:text-box></draw:frame></text:p>
      <text:p text:style-name="Text_20_body">Le câblage des sorties dans une habitation se conforme aux <text:a xlink:type="simple" xlink:href="https://calaos.fr/wiki/fr/prerequis" text:style-name="Internet_20_link" text:visited-style-name="Visited_20_Internet_20_Link">prérequis d'installation</text:a>.</text:p>
      <text:h text:style-name="Heading_20_3" text:outline-level="3"><text:bookmark-start text:name="__RefHeading___point_lumineux_prise_commandee_3"/><text:bookmark-start text:name="point_lumineux_prise_commandee"/>Point lumineux, prise commandée<text:bookmark-end text:name="__RefHeading___point_lumineux_prise_commandee_3"/><text:bookmark-end text:name="point_lumineux_prise_commandee"/></text:h>
      <text:p text:style-name="Text_20_body">Le schéma présente la connexion de 2 points lumineux. Le principe est exactement le même pour une prise commandée. Les relais de puissance ayant un pouvoir de coupure de 16A, ils suffisent à être utilisé dans ces cas.</text:p>
      <text:h text:style-name="Heading_20_3" text:outline-level="3"><text:bookmark-start text:name="__RefHeading___volet_4"/><text:bookmark-start text:name="volet"/>Volet<text:bookmark-end text:name="__RefHeading___volet_4"/><text:bookmark-end text:name="volet"/></text:h>
      <text:p text:style-name="Text_20_body">Le cas du volet est également le même. En effet, un volet <text:span text:style-name="underline">doit être filaire avec commande montée et descente</text:span>. Il se connecte alors comme 2 points lumineux, en utilisant 2 sorties relais. La programmation utilisera alors une des 2 sorties comme montée et l'autre comme descente. </text:p>
      <text:p text:style-name="Text_20_body">Deux modes de fonctionnements des volets sont compatibles. Le mode classique, où il faut maintenir les relais pour effectuer une montée/descente, ainsi que le modde a commandes impulsionnelles, où une impulsion suffit à donner l'ordre au volet. La programmation permettra de choisir le mode adéquat et la centrale fera le travail nécessaire.</text:p>
      <text:h text:style-name="Heading_20_3" text:outline-level="3"><text:bookmark-start text:name="__RefHeading___chauffage_5"/><text:bookmark-start text:name="chauffage"/>Chauffage<text:bookmark-end text:name="__RefHeading___chauffage_5"/><text:bookmark-end text:name="chauffage"/></text:h>
      <text:p text:style-name="Text_20_body">Le cas du chauffage est similaire dans certain cas ou on peut piloter une zone de chauffage grâce à une sortie <text:a xlink:type="simple" xlink:href="http://fr.wikipedia.org/wiki/Tout_ou_rien" text:style-name="Internet_20_link" text:visited-style-name="Visited_20_Internet_20_Link">tout ou rien</text:a>. Habituellement, on peut facilement piloter une zone de chauffage en branchant une électrovanne sur le circuit voulu, puis connecter cette électrovanne sur une sortie relais.</text:p>
      <text:p text:style-name="Text_20_body">Vous retrouverez plus d'informations relatives à la gestion de chauffage ici:</text:p>
      <text:list text:style-name="List_20_1" text:continue-numbering="false">
        <text:list-item>
          <text:p text:style-name="LastListParagraph_List_20_1_Content_First"> <text:a xlink:type="simple" xlink:href="https://calaos.fr/wiki/fr/gestion_chauffage" text:style-name="Internet_20_link" text:visited-style-name="Visited_20_Internet_20_Link">Gestion de chauffage</text:a></text:p>
        </text:list-item>
      </text:list>
      <text:h text:style-name="Heading_20_2" text:outline-level="2"><text:bookmark-start text:name="__RefHeading___programmation_6"/><text:bookmark-start text:name="programmation"/>Programmation<text:bookmark-end text:name="__RefHeading___programmation_6"/><text:bookmark-end text:name="programmation"/></text:h>
      <text:p text:style-name="Text_20_body">La programmation d'une sortie se fait grâce au logiciel <text:a xlink:type="simple" xlink:href="https://calaos.fr/wiki/fr/calaos_installer" text:style-name="Internet_20_link" text:visited-style-name="Visited_20_Internet_20_Link">Calaos Installer</text:a>. Vous aurez besoin du numéro de la sortie automate. Par exemple, sur le schéma ci-dessus, la lampe 1 est connecté sur <text:span text:style-name="Strong_20_Emphasis">la sortie automate 0</text:span> et la lampe 2 sur <text:span text:style-name="Strong_20_Emphasis">la sortie automate 1</text:span>. Un repérage est donc nécessaire pour connaitre le numéro de chaque lumière, volet, ...</text:p>
      <text:p text:style-name="Text_20_body">Bien entendu, la 1ère borne de sortie commence la numérotation et continu avec les bornes de sortie suivantes. Donc la 1ère borne commence à 0, la suivante a 8, etc..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750-530</dc:title>
  </office:meta>
</office:document-meta>
</file>