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7a14e5b4f5af1c4bd5d98bae4b02a1f.jpg"/>
  <manifest:file-entry manifest:media-type="image/png" manifest:full-path="Pictures/d30041e024b63f7515e67eba83bb667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750-430"/><text:bookmark-start text:name="__RefHeading___module_d_entrees_8_canaux_24v_1"/><text:bookmark-start text:name="module_d_entrees_8_canaux_24v"/>Module d'entrées 8 canaux 24V<text:bookmark-end text:name="__RefHeading___module_d_entrees_8_canaux_24v_1"/><text:bookmark-end text:name="module_d_entrees_8_canaux_24v"/></text:h>
      <text:p text:style-name="Text_20_body">Couplés au contrôleur de bus de terrain, les modules d'entrées digitales à 8 canaux 24V DC (Wago 750-430) permettent de connecter des boutons poussoir, ainsi que n'importe quel signal d'entrée <text:a xlink:type="simple" xlink:href="http://fr.wikipedia.org/wiki/Tout_ou_rien" text:style-name="Internet_20_link" text:visited-style-name="Visited_20_Internet_20_Link">tout ou rien</text:a>.</text:p>
      <text:p text:style-name="Text_20_body">La borne permet de raccorder 8 contacts secs et elle est séparé galvaniquement.</text:p>
      <text:p text:style-name="Text_20_body"><draw:frame draw:style-name="mediacenter" draw:name="Wago 750-430 Legend" text:anchor-type="paragraph" draw:z-index="0" svg:width="9.2604166666667cm"><draw:text-box><text:p text:style-name="legendcenter"><draw:frame draw:style-name="mediacenter" draw:name="Wago 750-430" text:anchor-type="paragraph" draw:z-index="0" svg:width="9.2604166666667cm" svg:height="9.9369767884323cm"><draw:image xlink:href="Pictures/27a14e5b4f5af1c4bd5d98bae4b02a1f.jpg" xlink:type="simple" xlink:show="embed" xlink:actuate="onLoad"/></draw:frame>Wago 750-430</text:p></draw:text-box></draw:frame></text:p>
      <text:p text:style-name="Text_20_body">Le câblage des interrupteurs s'effectue en basse tension 24V et en injectant du +24V dans la borne d'entrée. Pour ce faire, on peut donc câbler comme présenté sur la figure ci-dessous, en utilisant l’alimentation 24V de l'automate.</text:p>
      <text:p text:style-name="Text_20_body"><draw:frame draw:style-name="mediacenter" draw:name="Schema Inter Legend" text:anchor-type="paragraph" draw:z-index="0" svg:width="11.90625cm"><draw:text-box><text:p text:style-name="legendcenter"><draw:frame draw:style-name="mediacenter" draw:name="Schema Inter" text:anchor-type="paragraph" draw:z-index="1" svg:width="11.90625cm" svg:height="9.9122139727361cm"><draw:image xlink:href="Pictures/d30041e024b63f7515e67eba83bb6672.png" xlink:type="simple" xlink:show="embed" xlink:actuate="onLoad"/></draw:frame>Schema Inter</text:p></draw:text-box></draw:frame></text:p>
      <text:p text:style-name="Text_20_body">Le câblage des interrupteurs dans une habitation se conforme aux <text:a xlink:type="simple" xlink:href="https://calaos.fr/wiki/fr/prerequis" text:style-name="Internet_20_link" text:visited-style-name="Visited_20_Internet_20_Link">prérequis d'installation</text:a>.</text:p>
      <text:h text:style-name="Heading_20_2" text:outline-level="2"><text:bookmark-start text:name="__RefHeading___programmation_2"/><text:bookmark-start text:name="programmation"/>Programmation<text:bookmark-end text:name="__RefHeading___programmation_2"/><text:bookmark-end text:name="programmation"/></text:h>
      <text:p text:style-name="Text_20_body">La programmation d'un interrupteur se fait grâce au logiciel <text:a xlink:type="simple" xlink:href="https://calaos.fr/wiki/fr/calaos_installer" text:style-name="Internet_20_link" text:visited-style-name="Visited_20_Internet_20_Link">Calaos Installer</text:a>. Vous aurez besoin éventuellement du numéro de l'entrée automate de l'interrupteur. Par exemple, sur le schéma ci-dessus, l'inter 1 est connecté sur <text:span text:style-name="Strong_20_Emphasis">l'entrée automate 0</text:span> et l'inter 2 sur <text:span text:style-name="Strong_20_Emphasis">l'entrée automate 1</text:span>. </text:p>
      <text:p text:style-name="Text_20_body">Bien entendu, la 1ère borne d'entrée commence la numérotation et continu avec les bornes d'entrées suivantes. Donc la 1ère borne commence à 0, la suivante a 8, etc..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fr:750-430</dc:title>
  </office:meta>
</office:document-meta>
</file>