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0dc6a124e34136bd27cfe55ba653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0-1504"/><text:bookmark-start text:name="__RefHeading___module_de_sorties_16_canaux_24v_1"/><text:bookmark-start text:name="module_de_sorties_16_canaux_24v"/>Module de sorties 16 canaux 24V<text:bookmark-end text:name="__RefHeading___module_de_sorties_16_canaux_24v_1"/><text:bookmark-end text:name="module_de_sorties_16_canaux_24v"/></text:h>
      <text:p text:style-name="Text_20_body">Cette borne de sortie 16 canaux est similaire en tout point à la borne de <text:a xlink:type="simple" xlink:href="https://calaos.fr/wiki/fr/750-530" text:style-name="Internet_20_link" text:visited-style-name="Visited_20_Internet_20_Link">sorties 8 canaux</text:a> et le même principe pourra être utilisé.</text:p>
      <text:p text:style-name="Text_20_body"><draw:frame draw:style-name="mediacenter" draw:name="Wago 750-1504 Legend" text:anchor-type="paragraph" draw:z-index="0" svg:width="9.2604166666667cm"><draw:text-box><text:p text:style-name="legendcenter"><draw:frame draw:style-name="mediacenter" draw:name="Wago 750-1504" text:anchor-type="paragraph" draw:z-index="0" svg:width="9.2604166666667cm" svg:height="9.6549187219731cm"><draw:image xlink:href="Pictures/200dc6a124e34136bd27cfe55ba6533c.jpg" xlink:type="simple" xlink:show="embed" xlink:actuate="onLoad"/></draw:frame>Wago 750-1504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0-1504</dc:title>
  </office:meta>
</office:document-meta>
</file>