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4cfb607db9be50e6a2023870ca0e4a.jpg"/>
  <manifest:file-entry manifest:media-type="image/jpeg" manifest:full-path="Pictures/60edac9d8fda567713328e9d9180def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entrale_ssh"/><text:bookmark-start text:name="__RefHeading___ssh_access_1"/><text:bookmark-start text:name="ssh_access"/>SSH access<text:bookmark-end text:name="__RefHeading___ssh_access_1"/><text:bookmark-end text:name="ssh_access"/></text:h>
      <text:p text:style-name="Text_20_body">The SSH network protocol enable access to a remote command line to a server in a secure way. Calaos server does allow this kind of access. You need to activate it in the web page, in the configuration dialog. SSH access is disable by default for security reason.</text:p>
      <text:h text:style-name="Heading_20_2" text:outline-level="2"><text:bookmark-start text:name="__RefHeading___console_2"/><text:bookmark-start text:name="console"/>Console<text:bookmark-end text:name="__RefHeading___console_2"/><text:bookmark-end text:name="console"/></text:h>
      <text:p text:style-name="Text_20_body">Once activated, you can now connect to the remote command line. To do so you need a terminal (on Linux and Mac OS X) or a specific application on Windows.</text:p>
      <text:h text:style-name="Heading_20_3" text:outline-level="3"><text:bookmark-start text:name="__RefHeading___windows_3"/><text:bookmark-start text:name="windows"/>Windows<text:bookmark-end text:name="__RefHeading___windows_3"/><text:bookmark-end text:name="windows"/></text:h>
      <text:p text:style-name="Text_20_body">You will need the following application <text:a xlink:type="simple" xlink:href="http://the.earth.li/~sgtatham/putty/latest/x86/putty.exe" text:style-name="Internet_20_link" text:visited-style-name="Visited_20_Internet_20_Link">Putty</text:a> under Windows to access a SSH session.</text:p>
      <text:p text:style-name="Text_20_body">Download the application, then run it. You should see Putty connection window. Then you just need to fill the blank for the <text:span text:style-name="Emphasis">Host Name</text:span> with the Calaos server IP address, then just click on <text:span text:style-name="Emphasis">Open</text:span>.</text:p>
      <text:p text:style-name="Text_20_body"><draw:frame draw:style-name="mediacenter" draw:name="Putty Legend" text:anchor-type="paragraph" draw:z-index="0" svg:width="11.773958333333cm"><draw:text-box><text:p text:style-name="legendcenter"><draw:frame draw:style-name="mediacenter" draw:name="Putty" text:anchor-type="paragraph" draw:z-index="0" svg:width="11.773958333333cm" svg:height="10.715625cm"><draw:image xlink:href="Pictures/964cfb607db9be50e6a2023870ca0e4a.jpg" xlink:type="simple" xlink:show="embed" xlink:actuate="onLoad"/></draw:frame>Putty</text:p></draw:text-box></draw:frame></text:p>
      <text:p text:style-name="Text_20_body">Once connected, you will need to identify yourself with the following parameter :</text:p>
      <text:list text:style-name="List_20_1" text:continue-numbering="false">
        <text:list-item>
          <text:p text:style-name="List_20_1_Content_First"> login: root</text:p>
        </text:list-item>
        <text:list-item>
          <text:p text:style-name="List_20_1_Content_Last"> password: rootme</text:p>
        </text:list-item>
      </text:list>
      <text:h text:style-name="Heading_20_3" text:outline-level="3"><text:bookmark-start text:name="__RefHeading___mac_os_amd_linux_4"/><text:bookmark-start text:name="mac_os_amd_linux"/>Mac OS amd Linux<text:bookmark-end text:name="__RefHeading___mac_os_amd_linux_4"/><text:bookmark-end text:name="mac_os_amd_linux"/></text:h>
      <text:p text:style-name="Text_20_body">You just need to open a terminal and run the following command line to connect the server (You should ofcourse replace the ip address to match your Calaos installation):</text:p>
      <text:p text:style-name="Preformatted_20_Text">ssh root@192.168.1.100</text:p>
      <text:p text:style-name="Text_20_body">When asked type the password: rootme</text:p>
      <text:h text:style-name="Heading_20_2" text:outline-level="2"><text:bookmark-start text:name="__RefHeading___filesystem_5"/><text:bookmark-start text:name="filesystem"/>Filesystem<text:bookmark-end text:name="__RefHeading___filesystem_5"/><text:bookmark-end text:name="filesystem"/></text:h>
      <text:p text:style-name="Text_20_body">Thanks to SSH, you can also have a remote access to the filesystem to browse and modify files on your Calaos server.</text:p>
      <text:h text:style-name="Heading_20_3" text:outline-level="3"><text:bookmark-start text:name="__RefHeading___windows_6"/><text:bookmark-start text:name="windows1"/>Windows<text:bookmark-end text:name="__RefHeading___windows_6"/><text:bookmark-end text:name="windows1"/></text:h>
      <text:p text:style-name="Text_20_body">You will need to use the application <text:a xlink:type="simple" xlink:href="http://winscp.net/" text:style-name="Internet_20_link" text:visited-style-name="Visited_20_Internet_20_Link">WinSCP</text:a> under Windows.</text:p>
      <text:p text:style-name="Text_20_body">After downloading and running the application, you will need to enter the following parameters:</text:p>
      <text:list text:style-name="List_20_1" text:continue-numbering="false">
        <text:list-item>
          <text:p text:style-name="List_20_1_Content_First"> Host name: IP address of your Calaos server</text:p>
        </text:list-item>
        <text:list-item>
          <text:p text:style-name="List_20_1_Content"> User name</text:p>
        </text:list-item>
        <text:list-item>
          <text:p text:style-name="List_20_1_Content"> Password</text:p>
        </text:list-item>
        <text:list-item>
          <text:p text:style-name="List_20_1_Content_Last"> Protocole: SCP</text:p>
        </text:list-item>
      </text:list>
      <text:p text:style-name="Text_20_body"><draw:frame draw:style-name="mediacenter" draw:name="WinSCP Legend" text:anchor-type="paragraph" draw:z-index="0" svg:width="13.440833333333cm"><draw:text-box><text:p text:style-name="legendcenter"><draw:frame draw:style-name="mediacenter" draw:name="WinSCP" text:anchor-type="paragraph" draw:z-index="1" svg:width="13.440833333333cm" svg:height="8.7841666666667cm"><draw:image xlink:href="Pictures/60edac9d8fda567713328e9d9180def4.jpg" xlink:type="simple" xlink:show="embed" xlink:actuate="onLoad"/></draw:frame>WinSCP</text:p></draw:text-box></draw:frame></text:p>
      <text:h text:style-name="Heading_20_3" text:outline-level="3"><text:bookmark-start text:name="__RefHeading___mac_os_7"/><text:bookmark-start text:name="mac_os"/>Mac OS<text:bookmark-end text:name="__RefHeading___mac_os_7"/><text:bookmark-end text:name="mac_os"/></text:h>
      <text:p text:style-name="Text_20_body">You can use the following application <text:a xlink:type="simple" xlink:href="http://static.msi.umn.edu/user_support/ssh/fugu_osx.html" text:style-name="Internet_20_link" text:visited-style-name="Visited_20_Internet_20_Link">Fugu SCP</text:a>  or <text:a xlink:type="simple" xlink:href="http://cyberduck.ch/" text:style-name="Internet_20_link" text:visited-style-name="Visited_20_Internet_20_Link">Cyberduck</text:a> to remotely access the filesyst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centrale_ssh</dc:title>
  </office:meta>
</office:document-meta>
</file>