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33a98eb0730f53a3c53f714c44695f.png"/>
  <manifest:file-entry manifest:media-type="image/png" manifest:full-path="Pictures/078579adacb7ae94cbcac198906281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ntrale_calaos"/><text:bookmark-start text:name="__RefHeading___centrale_domotique_calaos_1"/><text:bookmark-start text:name="centrale_domotique_calaos"/>Centrale domotique Calaos<text:bookmark-end text:name="__RefHeading___centrale_domotique_calaos_1"/><text:bookmark-end text:name="centrale_domotique_calaos"/></text:h>
      <text:p text:style-name="Text_20_body">Tout comme l'automate, l'ensemble de nos équipements se branchent sur le réseau informatique. La centrale domotique ne déroge pas à cette règle et est le coeur d'une installation Calaos. C'est elle qui va permettre la gestion intelligente des fonctions de la maison en agissant directement sur l'automate, les caméras de surveillance, les lecteurs de musique, etc...</text:p>
      <text:p text:style-name="Text_20_body">Elle embarque un système informatique optimisé et allégé (pour diminuer la consommation électrique) qui va fournir la supervision de l'habitat grâce à une interface web. La centrale se branche sur le réseau informatique.</text:p>
      <text:h text:style-name="Heading_20_2" text:outline-level="2"><text:bookmark-start text:name="__RefHeading___cablage_2"/><text:bookmark-start text:name="cablage"/>Câblage<text:bookmark-end text:name="__RefHeading___cablage_2"/><text:bookmark-end text:name="cablage"/></text:h>
      <text:p text:style-name="Text_20_body">La centrale s'installe généralement dans le <text:a xlink:type="simple" xlink:href="https://calaos.fr/wiki/quatro" text:style-name="Internet_20_link" text:visited-style-name="Visited_20_Internet_20_Link">tableau électrique</text:a>. On y raccorde dessus l'automate Wago grâce au port Ethernet dédié, le LAN, ainsi qu'un écran tactile.</text:p>
      <text:h text:style-name="Heading_20_3" text:outline-level="3"><text:bookmark-start text:name="__RefHeading___serveur_1ere_version_3"/><text:bookmark-start text:name="serveur_1ere_version"/>Serveur (1ère version)<text:bookmark-end text:name="__RefHeading___serveur_1ere_version_3"/><text:bookmark-end text:name="serveur_1ere_version"/></text:h>
      <text:p text:style-name="Text_20_body"><draw:frame draw:style-name="mediacenter" draw:name="Connectique serveur 1 Legend" text:anchor-type="paragraph" draw:z-index="0" svg:width="15.319375cm"><draw:text-box><text:p text:style-name="legendcenter"><draw:frame draw:style-name="mediacenter" draw:name="Connectique serveur 1" text:anchor-type="paragraph" draw:z-index="0" svg:width="15.319375cm" svg:height="7.3025cm"><draw:image xlink:href="Pictures/be33a98eb0730f53a3c53f714c44695f.png" xlink:type="simple" xlink:show="embed" xlink:actuate="onLoad"/></draw:frame>Connectique serveur 1</text:p></draw:text-box></draw:frame></text:p>
      <text:h text:style-name="Heading_20_3" text:outline-level="3"><text:bookmark-start text:name="__RefHeading___serveur_version_actuelle_4"/><text:bookmark-start text:name="serveur_version_actuelle"/>Serveur (version actuelle)<text:bookmark-end text:name="__RefHeading___serveur_version_actuelle_4"/><text:bookmark-end text:name="serveur_version_actuelle"/></text:h>
      <text:p text:style-name="Text_20_body"><draw:frame draw:style-name="mediacenter" draw:name="Connectique serveur 2 Legend" text:anchor-type="paragraph" draw:z-index="0" svg:width="15.319375cm"><draw:text-box><text:p text:style-name="legendcenter"><draw:frame draw:style-name="mediacenter" draw:name="Connectique serveur 2" text:anchor-type="paragraph" draw:z-index="1" svg:width="15.319375cm" svg:height="6.746875cm"><draw:image xlink:href="Pictures/078579adacb7ae94cbcac198906281b7.png" xlink:type="simple" xlink:show="embed" xlink:actuate="onLoad"/></draw:frame>Connectique serveur 2</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entrale_calaos</dc:title>
  </office:meta>
</office:document-meta>
</file>