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5a9d8d7caaf780d7273afd882b65b0c.jpg"/>
  <manifest:file-entry manifest:media-type="image/gif" manifest:full-path="Pictures/6a92060c9593a63d15217193543879f7.gif"/>
  <manifest:file-entry manifest:media-type="image/png" manifest:full-path="Pictures/d30041e024b63f7515e67eba83bb6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750-530"/><text:bookmark-start text:name="__RefHeading___module_de_sortie_8_canaux_24v_1"/><text:bookmark-start text:name="module_de_sortie_8_canaux_24v"/>Module de sortie 8 canaux 24V<text:bookmark-end text:name="__RefHeading___module_de_sortie_8_canaux_24v_1"/><text:bookmark-end text:name="module_de_sortie_8_canaux_24v"/></text:h>
      <text:p text:style-name="Text_20_body">Pour le pilotage des éléments électriques tels que les points lumineux, les volets/stores électrique, les prises commandées, etc... nous utilisons le module de sorties digitales 24V DC. Cette borne de sorties <text:a xlink:type="simple" xlink:href="http://fr.wikipedia.org/wiki/Tout_ou_rien" text:style-name="Internet_20_link" text:visited-style-name="Visited_20_Internet_20_Link">tout ou rien</text:a> permet de raccorder 8 actioneurs. Habituellement les actionneurs sont des relais de puissance 24V/220V 16A permettant de supporter la charge des points lumineux et des prises commandées d'une maison.</text:p>
      <text:p text:style-name="Text_20_body">La borne permet de raccorder 8 contacts secs et elle est séparé galvaniquement.</text:p>
      <text:p text:style-name="Text_20_body"><draw:frame draw:style-name="mediacenter" draw:name="Wago 750-530 Legend" text:anchor-type="paragraph" draw:z-index="0" svg:width="9.2604166666667cm"><draw:text-box><text:p text:style-name="legendcenter"><draw:frame draw:style-name="mediacenter" draw:name="Wago 750-530" text:anchor-type="paragraph" draw:z-index="0" svg:width="9.2604166666667cm" svg:height="10.221403301887cm"><draw:image xlink:href="Pictures/15a9d8d7caaf780d7273afd882b65b0c.jpg" xlink:type="simple" xlink:show="embed" xlink:actuate="onLoad"/></draw:frame>Wago 750-530</text:p></draw:text-box></draw:frame></text:p>
      <text:p text:style-name="Text_20_body"><draw:frame draw:style-name="media" draw:name="1" text:anchor-type="as-char" draw:z-index="1" svg:width="2.1166666666667cm" svg:height="0.396875cm"><draw:image xlink:href="Pictures/6a92060c9593a63d15217193543879f7.gif" xlink:type="simple" xlink:show="embed" xlink:actuate="onLoad"/></draw:frame> --&gt; expliquer le cablage des volets, inter, prise, relais de chauffage, etc...</text:p>
      <text:p text:style-name="Text_20_body">Le câblage des interrupteurs s'effectue en basse tension 24V et en injectant du +24V dans la borne d'entrée. Pour ce faire, on peut donc câbler comme présenté sur la figure ci-dessous, en utilisant l’alimentation 24V de l'automate.</text:p>
      <text:p text:style-name="Text_20_body"><draw:frame draw:style-name="mediacenter" draw:name="Schema Inter Legend" text:anchor-type="paragraph" draw:z-index="0" svg:width="11.90625cm"><draw:text-box><text:p text:style-name="legendcenter"><draw:frame draw:style-name="mediacenter" draw:name="Schema Inter" text:anchor-type="paragraph" draw:z-index="2" svg:width="11.90625cm" svg:height="9.9122139727361cm"><draw:image xlink:href="Pictures/d30041e024b63f7515e67eba83bb6672.png" xlink:type="simple" xlink:show="embed" xlink:actuate="onLoad"/></draw:frame>Schema Inter</text:p></draw:text-box></draw:frame></text:p>
      <text:p text:style-name="Text_20_body">Le câblage des interrupteurs dans une habitation se conforme aux <text:a xlink:type="simple" xlink:href="https://calaos.fr/wiki/prerequis" text:style-name="Internet_20_link" text:visited-style-name="Visited_20_Internet_20_Link">prérequis d'installation</text:a>.</text:p>
      <text:h text:style-name="Heading_20_1" text:outline-level="1"><text:bookmark-start text:name="__RefHeading___programmation_2"/><text:bookmark-start text:name="programmation"/>Programmation<text:bookmark-end text:name="__RefHeading___programmation_2"/><text:bookmark-end text:name="programmation"/></text:h>
      <text:p text:style-name="Text_20_body">La programmation d'un interrupteur se fait grâce au logiciel <text:a xlink:type="simple" xlink:href="https://calaos.fr/wiki/calaos_installer" text:style-name="Internet_20_link" text:visited-style-name="Visited_20_Internet_20_Link">Calaos Installer</text:a>. Vous aurez besoin éventuellement du numéro de l'entrée automate de l'interrupteur. Par exemple, sur le schéma ci-dessus, l'inter 1 est connecté sur <text:span text:style-name="Strong_20_Emphasis">l'entrée automate 0</text:span> et l'inter 2 sur <text:span text:style-name="Strong_20_Emphasis">l'entrée automate 1</text:span>. Bien entendu, la 1ère borne d'entrée commence la numérotation et continu avec les bornes d'entrées suivantes. Donc la 1ère borne commence à 0, la suivante a 8, etc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750-530</dc:title>
  </office:meta>
</office:document-meta>
</file>